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nieuwbouw woning aan de It Konvint 33 (Barrahûs fase 2 - kavel 9) te Leeuwarden (OV-2026-038842)</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nieuwbouw woning aan de It Konvint 33 (Barrahûs fase 2 - kavel 9) te Leeuwarden. Bij ons geregistreerd onder kenmerk: OV-2026-038842. De verzenddatum van de omgevingsvergunning is 12-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72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842</meta:user-defined>
    <dc:language>nl</dc:language>
    <meta:user-defined meta:name="OVERHEIDop.locatietype/OVERHEIDop.gebiedsmarkering">Vlak</meta:user-defined>
    <meta:user-defined meta:name="DC.title">Verleende omgevingsvergunning voor het realiseren van een nieuwbouw woning aan de It Konvint 33 (Barrahûs fase 2 - kavel 9) te Leeuwarden (OV-2026-038842)</meta:user-defined>
    <meta:user-defined meta:name="DCTERMS.W3CDTF/DCTERMS.available">2026-08-14</meta:user-defined>
    <meta:user-defined meta:name="DCTERMS.W3CDTF/OVERHEIDop.jaargang">2026</meta:user-defined>
    <meta:user-defined meta:name="OVERHEIDop.publicationIssue">387290</meta:user-defined>
    <meta:user-defined meta:name="OVERHEIDop.GmbID/DC.identifier">gmb-2026-387290</meta:user-defined>
    <meta:user-defined meta:name="OVERHEIDop.versieInformatie"/>
  </office:meta>
</office:document-meta>
</file>