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n Steenlaan 5, 1213 EL Hilversum, Jan Steenlaan 5 1213 EL Hilversum (verwijderen draagmuur); 1992498; 12-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Jan Steenlaan 5, 1213 EL Hilversum, Jan Steenlaan 5 1213 EL Hilversum (verwijderen draagmuur); 1992498; 12-08-2026; Status: BOPA Vergunning verleend, gemeente Hilversum</text:p>
            <text:p text:style-name="common-al">
            
          </text:p>
            <text:p text:style-name="common-al">Verzenddatum: 12-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2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498</meta:user-defined>
    <dc:language>nl</dc:language>
    <meta:user-defined meta:name="DC.title">Jan Steenlaan 5, 1213 EL Hilversum, Jan Steenlaan 5 1213 EL Hilversum (verwijderen draagmuur); 1992498; 12-08-2026; Status: BOPA Vergunning verleend, gemeente Hilversum</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33</meta:user-defined>
    <meta:user-defined meta:name="OVERHEIDop.publicationIssue">387288</meta:user-defined>
    <meta:user-defined meta:name="OVERHEIDop.GmbID/DC.identifier">gmb-2026-387288</meta:user-defined>
    <meta:user-defined meta:name="OVERHEIDop.versieInformatie"/>
  </office:meta>
</office:document-meta>
</file>