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omgevingsvergunning regulier/uitgebreid (vergunningvrij), het realiseren van een fietsbox, Wilhelminalaan 13, 9752 LL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ontvangen. De vergunning is aangevraagd voor het realiseren van een fietsbox aan de voorzijde aan Wilhelminalaan 13 te Haren Gn, dossiernummer GRN-00034337.  (verzonden 12-08-2026).</text:p>
            <text:p text:style-name="common-al">
            
          </text:p>
            <text:p text:style-name="common-al">Tijdens de behandeling van de aanvraag is het plan gewijzigd. De fietsbox wordt gerealiseerd op het achtererf in plaats van aan de voorzijde van het perceel.</text:p>
            <text:p text:style-name="common-al">De gemeente is naar aanleiding van het gewijzigde plan van oordeel dat voor de voorgenomen activiteit geen omgevingsvergunning nodig is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/>
            <text:p text:style-name="common-al">
            <text:span text:style-name="nadrukvet">Heeft u vragen over deze aanvraa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72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4337</meta:user-defined>
    <dc:language>nl</dc:language>
    <meta:user-defined meta:name="OVERHEIDop.locatietype/OVERHEIDop.gebiedsmarkering">Punt</meta:user-defined>
    <meta:user-defined meta:name="DC.title">Kennisgeving definitief besluit omgevingsvergunning regulier/uitgebreid (vergunningvrij), het realiseren van een fietsbox, Wilhelminalaan 13, 9752 LL Haren Gn</meta:user-defined>
    <meta:user-defined meta:name="OVERHEIDop.datumEindeReactietermijn">2026-09-23</meta:user-defined>
    <meta:user-defined meta:name="OVERHEIDop.terinzageleggingBG">https://groningen.lokalebekendmakingen.nl/case/1:9822:30891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4</meta:user-defined>
    <meta:user-defined meta:name="OVERHEIDop.GmbID/DC.identifier">gmb-2026-387284</meta:user-defined>
    <meta:user-defined meta:name="OVERHEIDop.versieInformatie"/>
  </office:meta>
</office:document-meta>
</file>