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t.h.v. Hélène Swarthstraat 3-H 1064TK Amsterdam, W.L. Penningstraat 3-H 1064T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llen van 15 houtopstanden op de locaties t.h.v. W.L. Penningstraat 3-H en Hélène Swarthstraat 3-H (Dichtersbuurt, fase 2)</text:p>
            <text:p text:style-name="common-al">Zaakadres: Hélène Swarthstraat 3-H 1064TK Amsterdam, W.L. Penningstraat 3-H 1064TM Amsterdam</text:p>
            <text:p text:style-name="common-al">Datum ontvangst: 07-07-2026</text:p>
            <text:p text:style-name="common-al">Zaaknummer: Z2026-029943</text:p>
            <text:p text:style-name="common-al">DSO-nummer: 20260707009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27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9943</meta:user-defined>
    <meta:user-defined meta:name="DCTERMS.abstract">het vellen van 15 houtopstanden op de locaties t.h.v. W.L. Penningstraat 3-H en Hélène Swarthstraat 3-H (Dichtersbuurt, fase 2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t.h.v. Hélène Swarthstraat 3-H 1064TK Amsterdam, W.L. Penningstraat 3-H 1064TM Amsterdam</meta:user-defined>
    <meta:user-defined meta:name="DCTERMS.W3CDTF/DCTERMS.available">2026-08-14</meta:user-defined>
    <meta:user-defined meta:name="DCTERMS.W3CDTF/OVERHEIDop.jaargang">2026</meta:user-defined>
    <meta:user-defined meta:name="OVERHEIDop.externeBijlage">Situatietekening (P)|exb-2026-28931</meta:user-defined>
    <meta:user-defined meta:name="OVERHEIDop.externeBijlage">Kaplijst (P)|exb-2026-28932</meta:user-defined>
    <meta:user-defined meta:name="OVERHEIDop.publicationIssue">387277</meta:user-defined>
    <meta:user-defined meta:name="OVERHEIDop.GmbID/DC.identifier">gmb-2026-387277</meta:user-defined>
    <meta:user-defined meta:name="OVERHEIDop.versieInformatie"/>
  </office:meta>
</office:document-meta>
</file>