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: Aanleg inrit - Hoge Dijk/Maria Montesoristraat in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een aanvraag ontvangen voor een omgevingsvergunning en heeft besloten op 12-08-2026 om de beslistermijn te verlengen voor een periode van maximaal zes weken. Het gaat om een omgevingsvergunning voor:</text:p>
            <text:p text:style-name="common-al">
            <text:span text:style-name="nadrukvet">Activiteiten:</text:span>
          </text:p>
            <text:p text:style-name="common-al">	• Uitweg maken, hebben of veranderen of het gebruik daarvan veranderen</text:p>
            <text:p text:style-name="common-al">
            <text:span text:style-name="nadrukvet">Locatie:</text:span>
          </text:p>
            <text:p text:style-name="common-al">	• Hoge Dijk/Maria Montesoristraat in IJsselstein</text:p>
            <text:p text:style-name="common-al">Ontvangstdatum aanvraag: 27-05-2026</text:p>
            <text:p text:style-name="common-al">Zaaknummer: Z/26/2041229</text:p>
            <text:p text:style-name="common-al">
            <text:span text:style-name="nadrukvet">Waarom wordt de termijn verlengd?</text:span>
          </text:p>
            <text:p text:style-name="common-al">De gemeente heeft meer dan 8 weken tijd nodig om een besluit te nemen. Tegen het verlengen van de beslistermijn kunt u geen bezwaarschrift of zienswijze indienen. Voor informatie kunt u mailen met de Omgevingsdienst regio Utrecht. Dit kan via een mail naar bouw@odu.nl met het zaaknumm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872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/26/2041229</meta:user-defined>
    <meta:user-defined meta:name="DCTERMS.abstract">Aanleg inrit</meta:user-defined>
    <dc:language>nl</dc:language>
    <meta:user-defined meta:name="OVERHEIDop.locatietype/OVERHEIDop.gebiedsmarkering">Vlak</meta:user-defined>
    <meta:user-defined meta:name="DC.title">Verlenging beslistermijn: Aanleg inrit - Hoge Dijk/Maria Montesoristraat in IJsselste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75</meta:user-defined>
    <meta:user-defined meta:name="OVERHEIDop.GmbID/DC.identifier">gmb-2026-387275</meta:user-defined>
    <meta:user-defined meta:name="OVERHEIDop.versieInformatie"/>
  </office:meta>
</office:document-meta>
</file>