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Traaij 288a, 3971GX Driebergen-Rijsenburg, Ontheffing art. 35 Alcoholwet tijdens introductiekamp van 15 augustus tot en met 24 augustus (RX2026-00001960, 12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Traaij 288a, 3971GX Driebergen-Rijsenburg, Ontheffing art. 35 Alcoholwet tijdens introductiekamp van 15 augustus tot en met 24 augustus (RX2026-00001960, 12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727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7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7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RX2026-00001960</meta:user-defined>
    <meta:user-defined meta:name="DCTERMS.abstract">Traaij 288a, 3971GX Driebergen-Rijsenburg, Ontheffing art. 35 Alcoholwet tijdens introductiekamp van 15 augustus tot en met 24 augustus (RX2026-00001960, 12 augustus 2026)</meta:user-defined>
    <dc:language>nl</dc:language>
    <meta:user-defined meta:name="OVERHEIDop.locatietype/OVERHEIDop.gebiedsmarkering">Punt</meta:user-defined>
    <meta:user-defined meta:name="DC.title">Gemeente Utrechtse Heuvelrug, verleende vergunning APV/Bijzondere wetten - Traaij 288a, 3971GX Driebergen-Rijsenburg, Ontheffing art. 35 Alcoholwet tijdens introductiekamp van 15 augustus tot en met 24 augustus (RX2026-00001960, 12 augustus 2026)</meta:user-defined>
    <meta:user-defined meta:name="DCTERMS.W3CDTF/DCTERMS.available">2026-08-14</meta:user-defined>
    <meta:user-defined meta:name="DCTERMS.W3CDTF/OVERHEIDop.jaargang">2026</meta:user-defined>
    <meta:user-defined meta:name="OVERHEIDop.publicationIssue">387274</meta:user-defined>
    <meta:user-defined meta:name="OVERHEIDop.GmbID/DC.identifier">gmb-2026-387274</meta:user-defined>
    <meta:user-defined meta:name="OVERHEIDop.versieInformatie"/>
  </office:meta>
</office:document-meta>
</file>