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Michaelsfeest Geert Grooteschool 1 op 29 september 2026, Vrije Sportvelden Zuid A Bo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mstelveen heeft op 12 augustus 2026 een aanvraag voor een evenementenvergunning ontvangen. De vergunning is aangevraagd voor Michaelsfeest Geert Grooteschool 1 op 29 september 2026 op locatie Vrije Sportvelden Zuid A Bos.</text:p>
            <text:p text:style-name="common-al">De aanvraag is geregistreerd onder zaaknummer Z2026-00007940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 Z2026-00007940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726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6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6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7940</meta:user-defined>
    <meta:user-defined meta:name="DCTERMS.abstract">Betreft: aanvraag op locatie Vrije Sportvelden Zuid A Bos</meta:user-defined>
    <dc:language>nl</dc:language>
    <meta:user-defined meta:name="OVERHEIDop.locatietype/OVERHEIDop.gebiedsmarkering">Punt</meta:user-defined>
    <meta:user-defined meta:name="DC.title">Aanvraag vergunning voor Michaelsfeest Geert Grooteschool 1 op 29 september 2026, Vrije Sportvelden Zuid A Bos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67</meta:user-defined>
    <meta:user-defined meta:name="OVERHEIDop.GmbID/DC.identifier">gmb-2026-387267</meta:user-defined>
    <meta:user-defined meta:name="OVERHEIDop.versieInformatie"/>
  </office:meta>
</office:document-meta>
</file>