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porto cabines voor tijdelijke huisvesting school, Burgemeester Sweenslaan 2262 BP Leidschendam - kenmerk 24269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porto cabines voor tijdelijke huisvesting school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2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726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26969</meta:user-defined>
    <dc:language>nl</dc:language>
    <meta:user-defined meta:name="OVERHEIDop.locatietype/OVERHEIDop.gebiedsmarkering">Vlak</meta:user-defined>
    <meta:user-defined meta:name="DC.title">Omgevingsvergunning verleend voor het plaatsen van porto cabines voor tijdelijke huisvesting school, Burgemeester Sweenslaan 2262 BP Leidschendam - kenmerk 2426969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66</meta:user-defined>
    <meta:user-defined meta:name="OVERHEIDop.GmbID/DC.identifier">gmb-2026-387266</meta:user-defined>
    <meta:user-defined meta:name="OVERHEIDop.versieInformatie"/>
  </office:meta>
</office:document-meta>
</file>