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Stalstraat 7, 4132 VD Vianen, Stalstraat 5, 4132 VD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-08-2026 heeft de gemeente een aanvraag omgevingsvergunning (regulier) ontvangen voor het perceel Stalstraat 7, 4132 VD Vianen, Stalstraat 5, 4132 VD Vianen. De aanvraag is geregistreerd onder zaaknummer OVR-2026-012213. De aanvraag betreft het realiseren van twee woningen in een bestaand gebouw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726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21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gekomen aanvraag omgevingsvergunning Stalstraat 7, 4132 VD Vianen, Stalstraat 5, 4132 VD Vian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64</meta:user-defined>
    <meta:user-defined meta:name="OVERHEIDop.GmbID/DC.identifier">gmb-2026-387264</meta:user-defined>
    <meta:user-defined meta:name="OVERHEIDop.versieInformatie"/>
  </office:meta>
</office:document-meta>
</file>