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Ouder-Amstel: verklaring van geen bezwaar voor het organiseren van een besloten barbecu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gemeente Ouder-Amstel een melding ontvangen voor het organiseren van een besloten barbecue op locatie Ouderkerkerplas te Ouderkerk aan de Amstel. De melding is geregistreerd onder zaaknummer Z2026-00002349. De melding betreft:</text:p>
            <text:list text:style-name="id1-3-2-1-1-2">
              <text:list-item text:style-override="id1-3-2-1-1-2-1">
                <text:number>•</text:number>
                <text:p text:style-name="al">Klein evenement organiseren een besloten barbeceu op 15 augustus 2026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misschien iets verandert in uw omgeving. Deze publicatie betreft slechts het afgeven van een verklaring van geen bezwaar. U kunt geen bezwaar maken tegen dez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726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6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uder-Amstel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Rx.Mission zaak Z2026-00002349</meta:user-defined>
    <meta:user-defined meta:name="DCTERMS.abstract">Ouder-Amstel melding Z2026-00002349 een besloten barbecue</meta:user-defined>
    <dc:language>nl</dc:language>
    <meta:user-defined meta:name="OVERHEIDop.locatietype/OVERHEIDop.gebiedsmarkering">Vlak</meta:user-defined>
    <meta:user-defined meta:name="DC.title">Gemeente Ouder-Amstel: verklaring van geen bezwaar voor het organiseren van een besloten barbecu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63</meta:user-defined>
    <meta:user-defined meta:name="OVERHEIDop.GmbID/DC.identifier">gmb-2026-387263</meta:user-defined>
    <meta:user-defined meta:name="OVERHEIDop.versieInformatie"/>
  </office:meta>
</office:document-meta>
</file>