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Abune Teklehaymanot Feest, Coenraad Abelsstraat percelen R 3189 en R 53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evenementenvergunning is verleend voor het 29-8-2026 t/m 30-8-2026 Abune Teklehaymanot Feest op locatie Coenraad Abelsstraat percelen R 3189 en R 5319.</text:p>
            <text:p text:style-name="common-al">Het evenement Abune Teklehaymanot Feest, Coenraad Abelsstraat percelen R 3189 en R 5319, vindt plaats op <text:span text:style-name="nadrukvet">zaterdag 29 augustus 2026</text:span> van <text:span text:style-name="nadrukvet">17:00 uur</text:span> tot <text:span text:style-name="nadrukvet">23:00 uur</text:span> en op <text:span text:style-name="nadrukvet">zondag 30 augustus 2026</text:span> van <text:span text:style-name="nadrukvet">08:00 uur </text:span>tot <text:span text:style-name="nadrukvet">12:00 uur</text:span>. De evenementenvergunning is geregistreerd onder zaaknummer Z2026-00001462. Het besluit is op 12 augustus 2026 genomen en bekend gemaakt (verzonden) aan de aanvrager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last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8725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5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462</meta:user-defined>
    <meta:user-defined meta:name="DCTERMS.abstract">Betreft:  Besluit op locatie Coenraad Abelsstraat percelen R 3189 en R 5319</meta:user-defined>
    <dc:language>nl</dc:language>
    <meta:user-defined meta:name="OVERHEIDop.locatietype/OVERHEIDop.gebiedsmarkering">Punt</meta:user-defined>
    <meta:user-defined meta:name="DC.title">Toestemming voor het Abune Teklehaymanot Feest, Coenraad Abelsstraat percelen R 3189 en R 5319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59</meta:user-defined>
    <meta:user-defined meta:name="OVERHEIDop.GmbID/DC.identifier">gmb-2026-387259</meta:user-defined>
    <meta:user-defined meta:name="OVERHEIDop.versieInformatie"/>
  </office:meta>
</office:document-meta>
</file>