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dakkapel Tuindorp 30 4341 CC Arnemuiden </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095632</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plaatsen van een dakkapel </text:span>aan <text:span text:style-name="nadrukvet">Tuindorp 30 te Arnemuiden.</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4 september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72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095632</meta:user-defined>
    <dc:language>nl</dc:language>
    <meta:user-defined meta:name="DC.title">Toestemming voor plaatsen dakkapel Tuindorp 30 4341 CC Arnemuiden</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30</meta:user-defined>
    <meta:user-defined meta:name="OVERHEIDop.publicationIssue">387258</meta:user-defined>
    <meta:user-defined meta:name="OVERHEIDop.GmbID/DC.identifier">gmb-2026-387258</meta:user-defined>
    <meta:user-defined meta:name="OVERHEIDop.versieInformatie"/>
  </office:meta>
</office:document-meta>
</file>