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De Dinkel 7 7676EN Westerhaar-Vriezenveensewijk, vervangen/isoleren dak, vervangen/vergroten 2 dakkapellen en vervangen/stucen buitenmuur, ontvangen op 11-08-2026, zaaknummer TR-Z2026-0017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uwactiviteit (technisch), Bouwactiviteit (omgevingsplan)</text:p>
            <text:p text:style-name="common-al">
            <text:span text:style-name="nadrukvet">Waar:</text:span> De Dinkel 7 7676EN Westerhaar-Vriezenveensewijk</text:p>
            <text:p text:style-name="common-al">
            <text:span text:style-name="nadrukvet">Project:</text:span> vervangen/isoleren dak, vervangen/vergroten 2 dakkapellen en vervangen/stucen buitenmuur</text:p>
            <text:p text:style-name="common-al">
            <text:span text:style-name="nadrukvet">Ingekomen:</text:span> 11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8725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721</meta:user-defined>
    <meta:user-defined meta:name="DCTERMS.abstract">vervangen/isoleren dak, vervangen/vergroten 2 dakkapellen en vervangen/stucen buitenmuur</meta:user-defined>
    <dc:language>nl</dc:language>
    <meta:user-defined meta:name="OVERHEIDop.locatietype/OVERHEIDop.gebiedsmarkering">Vlak</meta:user-defined>
    <meta:user-defined meta:name="DC.title">Gemeente Twenterand - aanvraag omgevingsvergunning, De Dinkel 7 7676EN Westerhaar-Vriezenveensewijk, vervangen/isoleren dak, vervangen/vergroten 2 dakkapellen en vervangen/stucen buitenmuur, ontvangen op 11-08-2026, zaaknummer TR-Z2026-001721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256</meta:user-defined>
    <meta:user-defined meta:name="OVERHEIDop.GmbID/DC.identifier">gmb-2026-387256</meta:user-defined>
    <meta:user-defined meta:name="OVERHEIDop.versieInformatie"/>
  </office:meta>
</office:document-meta>
</file>