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APV ontheffing: 12 augustus 2026 verleend nabij Bosweg 20 te Lopper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PV ontheffing: </text:span>verleend</text:p>
            <text:p text:style-name="common-al">Beslisdatum: 12 augustus 2026</text:p>
            <text:p text:style-name="common-al">Omschrijving: het plaatsen van een container,bouwkeet, toiletunit en opslagruimte</text:p>
            <text:p text:style-name="common-al">Locatie: nabij Bosweg 20 te Loppersum</text:p>
            <text:p text:style-name="common-al">Zaaknummer: Z2026-00003655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8725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5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5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emsdelta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3655</meta:user-defined>
    <meta:user-defined meta:name="DCTERMS.abstract">APV ontheffing: 12 augustus 2026 verleend voor het plaatsen van een container,bouwkeet, toiletunit en opslagruimte op de locatie nabij Bosweg 20 te Loppersum</meta:user-defined>
    <dc:language>nl</dc:language>
    <meta:user-defined meta:name="OVERHEIDop.locatietype/OVERHEIDop.gebiedsmarkering">Vlak</meta:user-defined>
    <meta:user-defined meta:name="DC.title">Kennisgeving besluit APV ontheffing: 12 augustus 2026 verleend nabij Bosweg 20 te Loppersu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254</meta:user-defined>
    <meta:user-defined meta:name="OVERHEIDop.GmbID/DC.identifier">gmb-2026-387254</meta:user-defined>
    <meta:user-defined meta:name="OVERHEIDop.versieInformatie"/>
  </office:meta>
</office:document-meta>
</file>