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Paardendraf 6, 5074MK Biezenmor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3 juli 2026, geregistreerd onder zaak(nummer) Z2026-00009003, aangaande:</text:p>
            <text:p text:style-name="common-al">Omschrijving/naam: <text:span text:style-name="nadrukvet">Verbouwen van gebouw De Paardendraf</text:span></text:p>
            <text:p text:style-name="common-al">Locatie/adres: <text:span text:style-name="nadrukvet">Paardendraf 6, 5074MK Biezenmortel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3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003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003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8725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003</meta:user-defined>
    <meta:user-defined meta:name="DCTERMS.abstract">Z2026-00009003 - Verbouwen van gebouw De Paardendraf</meta:user-defined>
    <dc:language>nl</dc:language>
    <meta:user-defined meta:name="OVERHEIDop.locatietype/OVERHEIDop.gebiedsmarkering">Vlak</meta:user-defined>
    <meta:user-defined meta:name="DC.title">Besluit op aanvraag omgevingsvergunning, Paardendraf 6, 5074MK Biezenmort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52</meta:user-defined>
    <meta:user-defined meta:name="OVERHEIDop.GmbID/DC.identifier">gmb-2026-387252</meta:user-defined>
    <meta:user-defined meta:name="OVERHEIDop.versieInformatie"/>
  </office:meta>
</office:document-meta>
</file>