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00017893iae125b58-5eed-4163-b377-46f2f0e765f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Nolensstraat 30-5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Nolensstraat 30-52 (parkeervaknummer 115046487750)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6.89245283018867mm"><draw:image xlink:href="Pictures/Afbeelding1900017893iae125b58-5eed-4163-b377-46f2f0e765f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Nolensstraat 30-52 - Nolensstraat 30-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Nolensstraat 30-52</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Nolensstraat 30-52</meta:user-defined>
    <meta:user-defined meta:name="DCTERMS.W3CDTF/DCTERMS.available">2026-08-14</meta:user-defined>
    <meta:user-defined meta:name="DCTERMS.W3CDTF/OVERHEIDop.jaargang">2026</meta:user-defined>
    <meta:user-defined meta:name="OVERHEIDop.publicationIssue">387249</meta:user-defined>
    <meta:user-defined meta:name="OVERHEIDop.GmbID/DC.identifier">gmb-2026-387249</meta:user-defined>
    <meta:user-defined meta:name="OVERHEIDop.versieInformatie"/>
  </office:meta>
</office:document-meta>
</file>