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mbardstraat 1, 4461AG Goes - Verlengen beslistermijn omgevingsvergunning voor het wijzigen van een rijksmonumen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de termijn om te beslissen op de aanvraag voor een omgevingsvergunning met ten hoogste zes weken hebben verlengd. De aanvraag betreft het wijzigen van een rijksmonument  op de locatie Lombardstraat 1, 4461AG Goes. De aanvraag is geregistreerd onder zaaknummer Z2026-00004981.</text:p>
            <text:p text:style-name="common-al">
            <text:span text:style-name="nadrukvet">Procedure</text:span>
          </text:p>
            <text:p text:style-name="common-al">Tegen het verlengen van de beslistermijn kunt u geen bezwaarschrift of zienswijze indienen. Voor meer informatie kunt u contact opnemen via vergunningen@goes.nl of telefoonnummer (0113) 249 700.</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724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981</meta:user-defined>
    <meta:user-defined meta:name="DCTERMS.abstract">Lombardstraat 1, 4461AG Goes - Verlengen beslistermijn omgevingsvergunning voor het wijzigen van een rijksmonument </meta:user-defined>
    <dc:language>nl</dc:language>
    <meta:user-defined meta:name="OVERHEIDop.locatietype/OVERHEIDop.gebiedsmarkering">Vlak</meta:user-defined>
    <meta:user-defined meta:name="DC.title">Lombardstraat 1, 4461AG Goes - Verlengen beslistermijn omgevingsvergunning voor het wijzigen van een rijksmonument</meta:user-defined>
    <meta:user-defined meta:name="DCTERMS.W3CDTF/DCTERMS.available">2026-08-14</meta:user-defined>
    <meta:user-defined meta:name="DCTERMS.W3CDTF/OVERHEIDop.jaargang">2026</meta:user-defined>
    <meta:user-defined meta:name="OVERHEIDop.publicationIssue">387248</meta:user-defined>
    <meta:user-defined meta:name="OVERHEIDop.GmbID/DC.identifier">gmb-2026-387248</meta:user-defined>
    <meta:user-defined meta:name="OVERHEIDop.versieInformatie"/>
  </office:meta>
</office:document-meta>
</file>