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681113187i0f20e350-8b6c-4864-9793-ac99697e62a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aanleg gehandicaptenparkeerplaats op kenteken, Riouwstraat 15-21</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Riouwstraat 15-21 (parkeervaknummer 124147486077)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2.56226415094339mm"><draw:image xlink:href="Pictures/Afbeelding1681113187i0f20e350-8b6c-4864-9793-ac99697e62ac.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24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4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4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Riouwstraat 15-21 - Riouwstraat 15-2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Riouwstraat 15-21</meta:user-defined>
    <meta:user-defined meta:name="OVERHEIDop.verkeersbordcode">E6</meta:user-defined>
    <dc:language>nl</dc:language>
    <meta:user-defined meta:name="OVERHEIDop.locatietype/OVERHEIDop.gebiedsmarkering">Adres</meta:user-defined>
    <meta:user-defined meta:name="DC.title">Amsterdam Oost, verkeersbesluit aanleg gehandicaptenparkeerplaats op kenteken, Riouwstraat 15-21</meta:user-defined>
    <meta:user-defined meta:name="DCTERMS.W3CDTF/DCTERMS.available">2026-08-14</meta:user-defined>
    <meta:user-defined meta:name="DCTERMS.W3CDTF/OVERHEIDop.jaargang">2026</meta:user-defined>
    <meta:user-defined meta:name="OVERHEIDop.publicationIssue">387246</meta:user-defined>
    <meta:user-defined meta:name="OVERHEIDop.GmbID/DC.identifier">gmb-2026-387246</meta:user-defined>
    <meta:user-defined meta:name="OVERHEIDop.versieInformatie"/>
  </office:meta>
</office:document-meta>
</file>