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gewijzigd uitvoeren van een deel van een zonnepark op de locatie De Wijper in Heerle langs de A58, Wouw (WOU00) P 1404, Wouw (WOU00) P 1392, Wouw (WOU00) P 13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De Wijper in Heerle (langs de A58, Wouw (WOU00) P 1404, Wouw (WOU00) P 1392, Wouw (WOU00) P 1306)</text:p>
            <text:p text:style-name="common-al">
            
          </text:p>
            <text:p text:style-name="common-al">
            <text:span text:style-name="nadrukvet">Omschrijving:</text:span> het gewijzigd uitvoeren van een deel van een zonnepark  </text:p>
            <text:p text:style-name="common-al">
            
          </text:p>
            <text:p text:style-name="common-al">
            <text:span text:style-name="nadrukvet">Registratienummer:</text:span> 2026OPA049370</text:p>
            <text:p text:style-name="common-al">
            
          </text:p>
            <text:p text:style-name="common-al">
            <text:span text:style-name="nadrukvet">Datum Besluit Verzonden: </text:span>12-08-2026 </text:p>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72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370</meta:user-defined>
    <meta:user-defined meta:name="DCTERMS.abstract">Verleende Omgevingsvergunning voor de locatie De Wijper in Heerle (langs de A58, Wouw (WOU00) P 1404, Wouw (WOU00) P 1392, Wouw (WOU00) P 1306)</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erleende Omgevingsvergunning voor het gewijzigd uitvoeren van een deel van een zonnepark op de locatie De Wijper in Heerle langs de A58, Wouw (WOU00) P 1404, Wouw (WOU00) P 1392, Wouw (WOU00) P 1306</meta:user-defined>
    <meta:user-defined meta:name="DCTERMS.W3CDTF/DCTERMS.available">2026-08-21</meta:user-defined>
    <meta:user-defined meta:name="DCTERMS.W3CDTF/OVERHEIDop.jaargang">2026</meta:user-defined>
    <meta:user-defined meta:name="OVERHEIDop.publicationIssue">387242</meta:user-defined>
    <meta:user-defined meta:name="OVERHEIDop.GmbID/DC.identifier">gmb-2026-387242</meta:user-defined>
    <meta:user-defined meta:name="OVERHEIDop.versieInformatie"/>
  </office:meta>
</office:document-meta>
</file>