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49884501iabc56b17-33dd-4a94-8b46-ac223f77070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wijzigen kenteken gehandicaptenparkeerplaats, Feike de Boerlaan 198-206</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Feike de Boerlaan 198-206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Feike de Boerlaan 198-206 (parkeervaknummer 124776487144)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2.75471698113206mm"><draw:image xlink:href="Pictures/Afbeelding1249884501iabc56b17-33dd-4a94-8b46-ac223f770700.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2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Feike de Boerlaan 198-206 - Feike de Boerlaan 198-20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Feike de Boerlaan 198-206</meta:user-defined>
    <meta:user-defined meta:name="OVERHEIDop.verkeersbordcode">E6</meta:user-defined>
    <dc:language>nl</dc:language>
    <meta:user-defined meta:name="OVERHEIDop.locatietype/OVERHEIDop.gebiedsmarkering">Adres</meta:user-defined>
    <meta:user-defined meta:name="DC.title">Amsterdam Oost, verkeersbesluit wijzigen kenteken gehandicaptenparkeerplaats, Feike de Boerlaan 198-206</meta:user-defined>
    <meta:user-defined meta:name="DCTERMS.W3CDTF/DCTERMS.available">2026-08-14</meta:user-defined>
    <meta:user-defined meta:name="DCTERMS.W3CDTF/OVERHEIDop.jaargang">2026</meta:user-defined>
    <meta:user-defined meta:name="OVERHEIDop.publicationIssue">387241</meta:user-defined>
    <meta:user-defined meta:name="OVERHEIDop.GmbID/DC.identifier">gmb-2026-387241</meta:user-defined>
    <meta:user-defined meta:name="OVERHEIDop.versieInformatie"/>
  </office:meta>
</office:document-meta>
</file>