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het plaatsen van een tijdelijke unit/blokhut, Oude Weerlaan (achter nr. 61) in Hilleg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Hillegom heeft besloten om de aanvraag met zaaknummerZ2026-00000818 voor een Omgevingsvergunning op locatie Oude Weerlaan (achter nr. 61) in Hillegom buiten behandeling te stellen. De aanvraag betrof de volgende activiteit(en):</text:p>
            <text:list text:style-name="id1-3-2-1-1-2">
              <text:list-item text:style-override="id1-3-2-1-1-2-1">
                <text:number>•</text:number>
                <text:p text:style-name="al">het plaatsen van een tijdelijke unit, blokhut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72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18</meta:user-defined>
    <meta:user-defined meta:name="DCTERMS.abstract">Betreft: Besluit op locatie Oude Weerlaan (achter nr. 61) in Hillegom</meta:user-defined>
    <dc:language>nl</dc:language>
    <meta:user-defined meta:name="OVERHEIDop.locatietype/OVERHEIDop.gebiedsmarkering">Vlak</meta:user-defined>
    <meta:user-defined meta:name="DC.title">Buiten behandelingstelling het plaatsen van een tijdelijke unit/blokhut, Oude Weerlaan (achter nr. 61) in Hillego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40</meta:user-defined>
    <meta:user-defined meta:name="OVERHEIDop.GmbID/DC.identifier">gmb-2026-387240</meta:user-defined>
    <meta:user-defined meta:name="OVERHEIDop.versieInformatie"/>
  </office:meta>
</office:document-meta>
</file>