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705529123i6d9dcd25-60ec-4b6d-a049-181784fa24c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wijzigen kenteken gehandicaptenparkeerplaats, Transvaalstraat 116</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Transvaalstraat 116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Transvaalstraat 116 (parkeervaknummer 123309485189)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77.94339622641509mm"><draw:image xlink:href="Pictures/Afbeelding1705529123i6d9dcd25-60ec-4b6d-a049-181784fa24c8.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23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3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3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Transvaalstraat 116 - Transvaalstraat 11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Transvaalstraat 116</meta:user-defined>
    <meta:user-defined meta:name="OVERHEIDop.verkeersbordcode">E6</meta:user-defined>
    <dc:language>nl</dc:language>
    <meta:user-defined meta:name="OVERHEIDop.locatietype/OVERHEIDop.gebiedsmarkering">Adres</meta:user-defined>
    <meta:user-defined meta:name="DC.title">Amsterdam Oost, verkeersbesluit wijzigen kenteken gehandicaptenparkeerplaats, Transvaalstraat 116</meta:user-defined>
    <meta:user-defined meta:name="DCTERMS.W3CDTF/DCTERMS.available">2026-08-14</meta:user-defined>
    <meta:user-defined meta:name="DCTERMS.W3CDTF/OVERHEIDop.jaargang">2026</meta:user-defined>
    <meta:user-defined meta:name="OVERHEIDop.publicationIssue">387239</meta:user-defined>
    <meta:user-defined meta:name="OVERHEIDop.GmbID/DC.identifier">gmb-2026-387239</meta:user-defined>
    <meta:user-defined meta:name="OVERHEIDop.versieInformatie"/>
  </office:meta>
</office:document-meta>
</file>