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Stadsweiden - Randmeer onherroepe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fdeling bestuursrechtspraak van de Raad van State heeft op 12 augustus uitspraak gedaan inzake het ingediende beroep tegen het bestemmingsplan Stadsweiden - Randmeer. Met de uitspraak is het beroep tegen het besluit van 16 oktober 2025 tot vaststelling van het bestemmingsplan "Stadsweiden - Randmeer" ongegrond verklaart. De uitspraak is in te zien en te downloaden via de link “Bekijk documenten” in de linker kolom op deze pagina. Met de uitspraak is het bestemmingsplan Stadsweiden – Randmeer onherroepelijk geworden. Het plan kunt u inzien via de website <text:a xlink:href="https://omgevingswet.overheid.nl/regels-op-de-kaart/" xlink:type="simple">omgevingswet.overheid.nl/regels-op-de-kaart/</text:a> (identificatienummer NL.IMRO 0243.BP00263-0003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723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6/xml/MC-DRP-PlanRuimtelijk-Web-ZM.xml</meta:user-defined>
    <meta:user-defined meta:name="OVERHEID.Gemeente/DC.creator">Harderwijk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243.BP00263-0003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Bestemmingsplan Stadsweiden - Randmeer onherroepelijk</meta:user-defined>
    <meta:user-defined meta:name="DCTERMS.W3CDTF/DCTERMS.available">2026-08-17</meta:user-defined>
    <meta:user-defined meta:name="OVERHEIDop.externeBijlage">Uitspraak AB Raad van State|exb-2026-28928</meta:user-defined>
    <meta:user-defined meta:name="DCTERMS.W3CDTF/OVERHEIDop.jaargang">2026</meta:user-defined>
    <meta:user-defined meta:name="OVERHEIDop.publicationIssue">387236</meta:user-defined>
    <meta:user-defined meta:name="OVERHEIDop.GmbID/DC.identifier">gmb-2026-387236</meta:user-defined>
    <meta:user-defined meta:name="OVERHEIDop.versieInformatie"/>
  </office:meta>
</office:document-meta>
</file>