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5596224icdd4aa48-1056-4d32-bcc5-79ba4c403a3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Centrum, verkeersbesluit aanleg gehandicaptenparkeerplaats op kenteken, Nieuwevaart 201-210</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Nieuwevaart 201-210 (parkeervaknummer 123040486912)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2.36981132075472mm"><draw:image xlink:href="Pictures/Afbeelding35596224icdd4aa48-1056-4d32-bcc5-79ba4c403a30.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23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3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3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Nieuwevaart 201-210 - Nieuwevaart 201-21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Nieuwevaart 201-210</meta:user-defined>
    <meta:user-defined meta:name="OVERHEIDop.verkeersbordcode">E6</meta:user-defined>
    <dc:language>nl</dc:language>
    <meta:user-defined meta:name="OVERHEIDop.locatietype/OVERHEIDop.gebiedsmarkering">Adres</meta:user-defined>
    <meta:user-defined meta:name="DC.title">Amsterdam Centrum, verkeersbesluit aanleg gehandicaptenparkeerplaats op kenteken, Nieuwevaart 201-210</meta:user-defined>
    <meta:user-defined meta:name="DCTERMS.W3CDTF/DCTERMS.available">2026-08-14</meta:user-defined>
    <meta:user-defined meta:name="DCTERMS.W3CDTF/OVERHEIDop.jaargang">2026</meta:user-defined>
    <meta:user-defined meta:name="OVERHEIDop.publicationIssue">387234</meta:user-defined>
    <meta:user-defined meta:name="OVERHEIDop.GmbID/DC.identifier">gmb-2026-387234</meta:user-defined>
    <meta:user-defined meta:name="OVERHEIDop.versieInformatie"/>
  </office:meta>
</office:document-meta>
</file>