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365218625i6812e1d7-011b-45da-9b34-835f3b39e63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Centrum, verkeersbesluit wijzigen kenteken gehandicaptenparkeerplaats, Nieuwe Kerkstraat 70-72</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Nieuwe Kerkstraat 70-72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Nieuwe Kerkstraat 70-72 (parkeervaknummer 122179486356)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4.19811320754717mm"><draw:image xlink:href="Pictures/Afbeelding1365218625i6812e1d7-011b-45da-9b34-835f3b39e63d.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23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3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3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Nieuwe Kerkstraat 70-72 - Nieuwe Kerkstraat 70-7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Nieuwe Kerkstraat 70-72</meta:user-defined>
    <meta:user-defined meta:name="OVERHEIDop.verkeersbordcode">E6</meta:user-defined>
    <dc:language>nl</dc:language>
    <meta:user-defined meta:name="OVERHEIDop.locatietype/OVERHEIDop.gebiedsmarkering">Adres</meta:user-defined>
    <meta:user-defined meta:name="DC.title">Amsterdam Centrum, verkeersbesluit wijzigen kenteken gehandicaptenparkeerplaats, Nieuwe Kerkstraat 70-72</meta:user-defined>
    <meta:user-defined meta:name="DCTERMS.W3CDTF/DCTERMS.available">2026-08-14</meta:user-defined>
    <meta:user-defined meta:name="DCTERMS.W3CDTF/OVERHEIDop.jaargang">2026</meta:user-defined>
    <meta:user-defined meta:name="OVERHEIDop.publicationIssue">387232</meta:user-defined>
    <meta:user-defined meta:name="OVERHEIDop.GmbID/DC.identifier">gmb-2026-387232</meta:user-defined>
    <meta:user-defined meta:name="OVERHEIDop.versieInformatie"/>
  </office:meta>
</office:document-meta>
</file>