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verzoek intrekken omgevingsvergunning, Riegshoogtendijk 124 a, b, c en d (Riegmeer) te Hollandscheveld: het deels intrekken van de verleende vergunning (HZ_WABO-2020-3292 / Z.238059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zoek is op 30 juni 2026 ontvangen door de gemeente en is geregistreerd onder zaaknummer Z2026-00002120.</text:p>
            <text:p text:style-name="common-al">
            <text:span text:style-name="nadrukvet">Wanneer neemt de gemeente een besluit over dit verzoek?</text:span>
          </text:p>
            <text:p text:style-name="common-al">De gemeente heeft het verzoek ontvangen en neemt binnen 8 weken na ontvangst een besluit. Na het besluit, publiceert de gemeente een nieuw bericht. Vanaf dat moment kunt u de documenten met informatie over het verzoek bekijken en hierop reageren. U kunt nu nog niet reageren.</text:p>
            <text:p text:style-name="common-al">
            <text:span text:style-name="nadrukvet">Heeft u vragen over dit verzoek?</text:span>
          </text:p>
            <text:p text:style-name="last-al">Voor informatie over het bekijken van de documenten, voor het maken van een afspraak of andere vragen kunt u bellen. Dit kan via het telefoonnummer 14 052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8722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ge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120</meta:user-defined>
    <meta:user-defined meta:name="DCTERMS.abstract">Betreft: Aanvraag op locatie Riegshoogtendijk 124 a, b, c en d (Riegmeer) te Hollandscheveld</meta:user-defined>
    <dc:language>nl</dc:language>
    <meta:user-defined meta:name="OVERHEIDop.locatietype/OVERHEIDop.gebiedsmarkering">Vlak</meta:user-defined>
    <meta:user-defined meta:name="DC.title">Ingekomen verzoek intrekken omgevingsvergunning, Riegshoogtendijk 124 a, b, c en d (Riegmeer) te Hollandscheveld: het deels intrekken van de verleende vergunning (HZ_WABO-2020-3292 / Z.238059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21</meta:user-defined>
    <meta:user-defined meta:name="OVERHEIDop.GmbID/DC.identifier">gmb-2026-387221</meta:user-defined>
    <meta:user-defined meta:name="OVERHEIDop.versieInformatie"/>
  </office:meta>
</office:document-meta>
</file>