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: plaatsen van een dakopbouw, Hoogstraat 93 5615P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Intrekken aanvraag omgevingsvergunning. </text:p>
            <text:p text:style-name="common-al"> De aanvraag betreft: </text:p>
            <text:p text:style-name="common-al"> Zaaknummer: EHV-ZP2026-005717 </text:p>
            <text:p text:style-name="common-al"> Omschrijving: plaatsen van een dakopbouw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Hoogstraat 93 5615PB Eindhoven</text:p>
              </text:list-item>
            </text:list>
            <text:p text:style-name="common-al"> Soort aanvraag: Bouwactiviteit (ruimtelijk deel) </text:p>
            <text:p text:style-name="common-al"> Datum binnenkomst: 18-06-2026 </text:p>
            <text:p text:style-name="last-al"> Intrekken aanvraag omgevingsvergunning is uitsluitend ter kennisgeving en ligt niet ter inzage. U kunt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2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717</meta:user-defined>
    <meta:user-defined meta:name="DCTERMS.abstract">plaats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omgevingsvergunning: plaatsen van een dakopbouw, Hoogstraat 93 5615PB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10</meta:user-defined>
    <meta:user-defined meta:name="OVERHEIDop.GmbID/DC.identifier">gmb-2026-387210</meta:user-defined>
    <meta:user-defined meta:name="OVERHEIDop.versieInformatie"/>
  </office:meta>
</office:document-meta>
</file>