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Weesperzijde 130-H 1091E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eteren van de fundering, het wijzigen van de brandcompartimentering door het realiseren van 12 zelfstandige woningen met balkons, alsook het vergroten en optoppen van het gebouw</text:p>
            <text:p text:style-name="common-al">Besluit: vergunning ingetrokken</text:p>
            <text:p text:style-name="common-al">Besluit verzonden op: 11-08-2026</text:p>
            <text:p text:style-name="common-al">Zaakadres: Weesperzijde 130-H 1091ER Amsterdam</text:p>
            <text:p text:style-name="common-al">Zaaknummer: Z2022-O0020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2-O00208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2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O002083</meta:user-defined>
    <meta:user-defined meta:name="DCTERMS.abstract">verbeteren van de fundering, het wijzigen van de brandcompartimentering door het realiseren van 12 zelfstandige woningen met balkons, alsook het vergr</meta:user-defined>
    <dc:language>nl</dc:language>
    <meta:user-defined meta:name="OVERHEIDop.locatietype/OVERHEIDop.gebiedsmarkering">Punt</meta:user-defined>
    <meta:user-defined meta:name="DC.title">Omgevingsvergunning vergunning ingetrokken Weesperzijde 130-H 1091ER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02</meta:user-defined>
    <meta:user-defined meta:name="OVERHEIDop.GmbID/DC.identifier">gmb-2026-387202</meta:user-defined>
    <meta:user-defined meta:name="OVERHEIDop.versieInformatie"/>
  </office:meta>
</office:document-meta>
</file>