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evenementenvergunning A voor een Luikse markt op het parkeerterrein bij Silverdome, Van der Hagenstraat 20, 2722 NT te Zoetermeer op 4 oktober 2026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Zoetermeer heeft op 1 augustus 2026 een aanvraag ontvangen met zaaknummer 2026-109853 voor een evenementenvergunning ten behoeve van het organiseren van een Luikse markt op het parkeerterrein bij Silverdome aan de Van der Hagenstraat te Zoetermeer op zondag 4 oktober 2026.</text:p>
            <text:p text:style-name="common-al">
            <text:span text:style-name="nadrukvet">Veiligheid, Vergunningen en Handhaving</text:span>
          </text:p>
            <text:p text:style-name="common-al">De taken van de afdeling VVH zijn onder andere vergunningverlening, toezicht en handhaving op grond van de Wet algemene bepalingen omgevingsrecht, en aanverwante regelgeving.</text:p>
            <text:p text:style-name="common-al">
            <text:span text:style-name="nadrukvet">Ingediende aanvragen</text:span>
          </text:p>
            <text:p text:style-name="last-al">Het is alleen mogelijk om binnengekomen aanvragen in te zien. Binnengekomen aanvragen kunt u inzien bij de Omgevingsbalie, Engelandlaan 502, nadat u een afspraak hebt gemaakt, via www.zoetermeer.nl/afspraakomgevingsbal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387199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19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19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Zoetermeer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6-109853</meta:user-defined>
    <meta:user-defined meta:name="DCTERMS.abstract">2026-10-04 Luikse markt parkeerterrein Silverdome</meta:user-defined>
    <dc:language>nl</dc:language>
    <meta:user-defined meta:name="OVERHEIDop.locatietype/OVERHEIDop.gebiedsmarkering">Punt</meta:user-defined>
    <meta:user-defined meta:name="DC.title">Kennisgeving aanvraag evenementenvergunning A voor een Luikse markt op het parkeerterrein bij Silverdome, Van der Hagenstraat 20, 2722 NT te Zoetermeer op 4 oktober 2026.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199</meta:user-defined>
    <meta:user-defined meta:name="OVERHEIDop.GmbID/DC.identifier">gmb-2026-387199</meta:user-defined>
    <meta:user-defined meta:name="OVERHEIDop.versieInformatie"/>
  </office:meta>
</office:document-meta>
</file>