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 maatwerkvoorschriften Hoogvliet Supermarkt te Rijnsburg op het adres Oegstgeesterweg 48, 2231 AZ Rijns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het Besluit bouwwerken leefomgeving de volgende aanvraag om maatwerkvoorschriften hebben ontvangen. Hierbij is de reguliere voorbereidingsprocedure van toepassing. Het besluit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Oegstgeesterweg 48, 2231 AZ Rijnsburg															</text:p>
            <text:p text:style-name="common-al">
            
          </text:p>
            <text:p text:style-name="common-al">
            <text:span text:style-name="nadrukvet">Omschrijving                                           </text:span>
          </text:p>
            <text:p text:style-name="common-al">aanvraag om maatwerkvoorschriften voor Hoogvliet Supermarkt te Rijnsburg. De aanvraag om maatwerkvoorschriften gaat over het afwijken van werktijden voor het uitvoeren van sloop- en bouwwerkzaamheden.                     </text:p>
            <text:p text:style-name="common-al">
            
          </text:p>
            <text:p text:style-name="common-al">
            <text:span text:style-name="nadrukvet">Datum Indiening</text:span>
          </text:p>
            <text:p text:style-name="common-al">10-08-2026 </text:p>
            <text:p text:style-name="common-al">
            
          </text:p>
            <text:p text:style-name="common-al">
            <text:span text:style-name="nadrukvet">Postcode </text:span>
          </text:p>
            <text:p text:style-name="common-al">2231 AZ</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71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5374094984</meta:user-defined>
    <dc:language>nl</dc:language>
    <meta:user-defined meta:name="OVERHEIDop.locatietype/OVERHEIDop.gebiedsmarkering">Punt</meta:user-defined>
    <meta:user-defined meta:name="DC.title">Aanvraag om maatwerkvoorschriften Hoogvliet Supermarkt te Rijnsburg op het adres Oegstgeesterweg 48, 2231 AZ Rijnsburg</meta:user-defined>
    <meta:user-defined meta:name="DCTERMS.W3CDTF/DCTERMS.available">2026-08-14</meta:user-defined>
    <meta:user-defined meta:name="DCTERMS.W3CDTF/OVERHEIDop.jaargang">2026</meta:user-defined>
    <meta:user-defined meta:name="OVERHEIDop.publicationIssue">387189</meta:user-defined>
    <meta:user-defined meta:name="OVERHEIDop.GmbID/DC.identifier">gmb-2026-387189</meta:user-defined>
    <meta:user-defined meta:name="OVERHEIDop.versieInformatie"/>
  </office:meta>
</office:document-meta>
</file>