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gweg 274B-03 3035B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9089</text:span><text:span text:style-name="nadrukvet">/2026070201730</text:span>, heeft verleend voor de Bouwactiviteit (technisch). <text:span text:style-name="nadrukcur">(Grondslag: Omgevingswet, artikel 5.1)</text:span></text:p>
            <text:p text:style-name="common-al">De aanvraag betreft Het verbouwen van 4 appartementen naar 6 appartementen.  op de verdiepingen 2,3 en 4 op de locatie Bergweg 274B-03 3035B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1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089</meta:user-defined>
    <meta:user-defined meta:name="DCTERMS.abstract">Het verbouwen van 4 appartementen naar 6 appartementen.  op de verdiepingen 2,3 en 4</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rgweg 274B-03 3035BT Rotterdam</meta:user-defined>
    <meta:user-defined meta:name="DCTERMS.W3CDTF/DCTERMS.available">2026-08-14</meta:user-defined>
    <meta:user-defined meta:name="DCTERMS.W3CDTF/OVERHEIDop.jaargang">2026</meta:user-defined>
    <meta:user-defined meta:name="OVERHEIDop.publicationIssue">387184</meta:user-defined>
    <meta:user-defined meta:name="OVERHEIDop.GmbID/DC.identifier">gmb-2026-387184</meta:user-defined>
    <meta:user-defined meta:name="OVERHEIDop.versieInformatie"/>
  </office:meta>
</office:document-meta>
</file>