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een gesloten bodemenergiesysteem - Pier Panderstraat 3, 9203SG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Pier Panderstraat 3, 9203SG Drachten, het plaatsen van een gesloten bodemenergiesysteem, Z2026-00001704, datum bekendmaking: 10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717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7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7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1704</meta:user-defined>
    <meta:user-defined meta:name="DCTERMS.abstract">Verleende omgevingsvergunning, Pier Panderstraat 3, 9203SG Drachten, het plaatsen van een gesloten bodemenergiesysteem, zaaknummer: Z2026-00001704, datum bekendmaking: 10 augustus 2026</meta:user-defined>
    <dc:language>nl</dc:language>
    <meta:user-defined meta:name="OVERHEIDop.locatietype/OVERHEIDop.gebiedsmarkering">Punt</meta:user-defined>
    <meta:user-defined meta:name="DC.title">Gemeente Smallingerland - verlening omgevingsvergunning - het plaatsen van een gesloten bodemenergiesysteem - Pier Panderstraat 3, 9203SG Drachten</meta:user-defined>
    <meta:user-defined meta:name="DCTERMS.W3CDTF/DCTERMS.available">2026-08-14</meta:user-defined>
    <meta:user-defined meta:name="DCTERMS.W3CDTF/OVERHEIDop.jaargang">2026</meta:user-defined>
    <meta:user-defined meta:name="OVERHEIDop.publicationIssue">387178</meta:user-defined>
    <meta:user-defined meta:name="OVERHEIDop.GmbID/DC.identifier">gmb-2026-387178</meta:user-defined>
    <meta:user-defined meta:name="OVERHEIDop.versieInformatie"/>
  </office:meta>
</office:document-meta>
</file>