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afsluiten van het pad ten tijde van sloopwerkzaamheden aan Markt 10 5531BA Bladel, Van Dissellaan 2 5531BR Bladel, Van Dissellaan 4 5531BR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2-08-2026 een vergunning APV-Bijzondere wet verleend. De gemeente geeft hiermee toestemming voor het tijdelijk afsluiten van het pad ten tijde van sloopwerkzaamheden aan Markt 10 5531BA Bladel, Van Dissellaan 2 5531BR Bladel, Van Dissellaan 4 5531BR Bladel. Het kenmerk van de gemeente voor deze zaak is ZBLA2026-00132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71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28</meta:user-defined>
    <meta:user-defined meta:name="DCTERMS.abstract">tijdelijk afsluiten van het pad ten tijde van sloopwerkzaamhed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gunning voor het tijdelijk afsluiten van het pad ten tijde van sloopwerkzaamheden aan Markt 10 5531BA Bladel, Van Dissellaan 2 5531BR Bladel, Van Dissellaan 4 5531BR Bladel</meta:user-defined>
    <meta:user-defined meta:name="DCTERMS.W3CDTF/DCTERMS.available">2026-08-14</meta:user-defined>
    <meta:user-defined meta:name="DCTERMS.W3CDTF/OVERHEIDop.jaargang">2026</meta:user-defined>
    <meta:user-defined meta:name="OVERHEIDop.publicationIssue">387177</meta:user-defined>
    <meta:user-defined meta:name="OVERHEIDop.GmbID/DC.identifier">gmb-2026-387177</meta:user-defined>
    <meta:user-defined meta:name="OVERHEIDop.versieInformatie"/>
  </office:meta>
</office:document-meta>
</file>