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aanvraag Omgevingsvergunning - ontwerpformule, Oude Heirbaan 4C, 6286 AM Wi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mei 2026 is een aanvraag ontvangen voor het plaatsen van een schuur op locatie Oude Heirbaan 4C, 6286 AM Wittem. De aanvraag is geregistreerd onder zaaknummer Z2026-00000286. De beslistermijn van deze aanvraag is verlengd. De uiterste beslisdatum is 22 september 2026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8717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86</meta:user-defined>
    <meta:user-defined meta:name="DCTERMS.abstract">Betreft: Beschikking verlenging beslistermijn op locatie Oude Heirbaan 4C, 6286 AM Witte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aanvraag Omgevingsvergunning - ontwerpformule, Oude Heirbaan 4C, 6286 AM Witte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74</meta:user-defined>
    <meta:user-defined meta:name="OVERHEIDop.GmbID/DC.identifier">gmb-2026-387174</meta:user-defined>
    <meta:user-defined meta:name="OVERHEIDop.versieInformatie"/>
  </office:meta>
</office:document-meta>
</file>