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steiger van 20-08-2026 t/m 17-09-2026  Burg vd Mortelstraat, nabij nr. 2a, 5431CK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steiger van 20-08-2026 t/m 17-09-2026 </text:p>
              </text:list-item>
              <text:list-item text:style-override="id1-3-2-1-1-2-2">
                <text:number>•</text:number>
                <text:p text:style-name="al">Besluitdatum: 10 augustus 2026</text:p>
              </text:list-item>
              <text:list-item text:style-override="id1-3-2-1-1-2-3">
                <text:number>•</text:number>
                <text:p text:style-name="al">Locatie: Burg vd Mortelstraat, nabij nr. 2a, 5431CK Cuijk</text:p>
              </text:list-item>
              <text:list-item text:style-override="id1-3-2-1-1-2-4">
                <text:number>•</text:number>
                <text:p text:style-name="al">Zaaknummer: Z2026-00005179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1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717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179</meta:user-defined>
    <meta:user-defined meta:name="DCTERMS.abstract">Objectvergunning verleend voor het plaatsen van een steiger van 20-08-2026 t/m 17-09-2026  Burg vd Mortelstraat, nabij nr. 2a, 5431CK Cuijk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bjectvergunning verleend voor het plaatsen van een steiger van 20-08-2026 t/m 17-09-2026  Burg vd Mortelstraat, nabij nr. 2a, 5431CK Cuijk</meta:user-defined>
    <meta:user-defined meta:name="OVERHEIDop.datumEindeReactietermijn">2026-09-21</meta:user-defined>
    <meta:user-defined meta:name="OVERHEIDop.terinzageleggingBG">https://jeleefomgeving.nl/inzien/826458385/3c448f1c-7d1b-49d8-8b39-da1b40ba049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73</meta:user-defined>
    <meta:user-defined meta:name="OVERHEIDop.GmbID/DC.identifier">gmb-2026-387173</meta:user-defined>
    <meta:user-defined meta:name="OVERHEIDop.versieInformatie"/>
  </office:meta>
</office:document-meta>
</file>