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01736268id9c755c7-aaab-4a98-99d4-d846fa9f6bb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wijzigen kenteken gehandicaptenparkeerplaats, Bloemgracht 8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Bloemgracht 88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Bloemgracht 88 (parkeervaknummer 12050248755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7.46981132075472mm"><draw:image xlink:href="Pictures/Afbeelding1401736268id9c755c7-aaab-4a98-99d4-d846fa9f6bb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Bloemgracht 88 - Bloemgracht 8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Bloemgracht 88</meta:user-defined>
    <meta:user-defined meta:name="OVERHEIDop.verkeersbordcode">E6</meta:user-defined>
    <dc:language>nl</dc:language>
    <meta:user-defined meta:name="OVERHEIDop.locatietype/OVERHEIDop.gebiedsmarkering">Adres</meta:user-defined>
    <meta:user-defined meta:name="DC.title">Amsterdam Centrum, verkeersbesluit wijzigen kenteken gehandicaptenparkeerplaats, Bloemgracht 88</meta:user-defined>
    <meta:user-defined meta:name="DCTERMS.W3CDTF/DCTERMS.available">2026-08-14</meta:user-defined>
    <meta:user-defined meta:name="DCTERMS.W3CDTF/OVERHEIDop.jaargang">2026</meta:user-defined>
    <meta:user-defined meta:name="OVERHEIDop.publicationIssue">387172</meta:user-defined>
    <meta:user-defined meta:name="OVERHEIDop.GmbID/DC.identifier">gmb-2026-387172</meta:user-defined>
    <meta:user-defined meta:name="OVERHEIDop.versieInformatie"/>
  </office:meta>
</office:document-meta>
</file>