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59971819ibf7da256-81c5-4f0d-821b-a527584b5c54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Centrum, verkeersbesluit opheffen gehandicaptenparkeerplaats op kenteken, Rozenstraat 145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Rozenstraat 145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Rozenstraat 145 (parkeervaknummer 120369487263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79.09811320754717mm"><draw:image xlink:href="Pictures/Afbeelding159971819ibf7da256-81c5-4f0d-821b-a527584b5c54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17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7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7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Rozenstraat 145 - Rozenstraat 145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Rozenstraat 145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Centrum, verkeersbesluit opheffen gehandicaptenparkeerplaats op kenteken, Rozenstraat 145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71</meta:user-defined>
    <meta:user-defined meta:name="OVERHEIDop.GmbID/DC.identifier">gmb-2026-387171</meta:user-defined>
    <meta:user-defined meta:name="OVERHEIDop.versieInformatie"/>
  </office:meta>
</office:document-meta>
</file>