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75 Gesloten bodemenergiesysteem - Pier Panderstraat 3, 9203SG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Pier Panderstraat 3, 9203SG Drachten, bal.26.075 Gesloten bodemenergiesysteem, Z2026-00001696, datum bekendmaking: 12 augustus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8717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696</meta:user-defined>
    <meta:user-defined meta:name="DCTERMS.abstract">Besluit activiteiten leefomgeving - Pier Panderstraat 3, 9203SG Drachten - zaaknummer: Z2026-00001696</meta:user-defined>
    <dc:language>nl</dc:language>
    <meta:user-defined meta:name="OVERHEIDop.locatietype/OVERHEIDop.gebiedsmarkering">Punt</meta:user-defined>
    <meta:user-defined meta:name="DC.title">Gemeente Smallingerland - kennisgeving ontvangst melding - bal.26.075 Gesloten bodemenergiesysteem - Pier Panderstraat 3, 9203SG Drach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70</meta:user-defined>
    <meta:user-defined meta:name="OVERHEIDop.GmbID/DC.identifier">gmb-2026-387170</meta:user-defined>
    <meta:user-defined meta:name="OVERHEIDop.versieInformatie"/>
  </office:meta>
</office:document-meta>
</file>