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Damrak 52, 1012L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wijzigen van de onderpui van de begane grond, t.p.v. de voorgevel ten behoeve van de winkel. </text:p>
            <text:p text:style-name="common-al">Besluit: verleend</text:p>
            <text:p text:style-name="common-al">Besluit verzonden op: 12-08-2026</text:p>
            <text:p text:style-name="common-al">Zaakadres: Damrak 52 1012LL Amsterdam</text:p>
            <text:p text:style-name="common-al">Zaaknummer: Z2026-019708</text:p>
            <text:p text:style-name="common-al">DSO-nummer: 202605040057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19708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2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16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6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6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9708</meta:user-defined>
    <meta:user-defined meta:name="DCTERMS.abstract">wijzigen van de onderpui van de begane grond, t.p.v. de voorgevel ten behoeve van de wink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Damrak 52, 1012LL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69</meta:user-defined>
    <meta:user-defined meta:name="OVERHEIDop.GmbID/DC.identifier">gmb-2026-387169</meta:user-defined>
    <meta:user-defined meta:name="OVERHEIDop.versieInformatie"/>
  </office:meta>
</office:document-meta>
</file>