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56551230i7cb64401-4b3c-41af-81b9-e34ca7a0837f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West, verkeersbesluit opheffen gehandicaptenparkeerplaats op kenteken, Admiraal De Ruijterweg 128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Admiraal De Ruijterweg 128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Admiraal De Ruijterweg 128 (parkeervaknummer 119035487405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77.94339622641509mm"><draw:image xlink:href="Pictures/Afbeelding56551230i7cb64401-4b3c-41af-81b9-e34ca7a0837f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16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6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6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Admiraal De Ruijterweg 128 - Admiraal De Ruijterweg 128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Admiraal De Ruijterweg 128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West, verkeersbesluit opheffen gehandicaptenparkeerplaats op kenteken, Admiraal De Ruijterweg 128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68</meta:user-defined>
    <meta:user-defined meta:name="OVERHEIDop.GmbID/DC.identifier">gmb-2026-387168</meta:user-defined>
    <meta:user-defined meta:name="OVERHEIDop.versieInformatie"/>
  </office:meta>
</office:document-meta>
</file>