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schuur en overkapping, Texellaan 65, 7543 EP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
            
          </text:p>
            <text:p text:style-name="common-al">Op 10 augustus 2026 hebben wij een aanvraag ontvangen voor het plaatsen van een schuur en overkapping op de locatie Texellaan 65, 7543 EP Enschede. De aanvraag is geregistreerd onder zaaknummer 0153Z2608-0196.</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71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196</meta:user-defined>
    <dc:language>nl</dc:language>
    <meta:user-defined meta:name="OVERHEIDop.locatietype/OVERHEIDop.gebiedsmarkering">Punt</meta:user-defined>
    <meta:user-defined meta:name="DC.title">Kennisgeving ontvangst aanvraag het plaatsen van een schuur en overkapping, Texellaan 65, 7543 EP Enschede</meta:user-defined>
    <meta:user-defined meta:name="DCTERMS.W3CDTF/DCTERMS.available">2026-08-19</meta:user-defined>
    <meta:user-defined meta:name="DCTERMS.W3CDTF/OVERHEIDop.jaargang">2026</meta:user-defined>
    <meta:user-defined meta:name="OVERHEIDop.publicationIssue">387163</meta:user-defined>
    <meta:user-defined meta:name="OVERHEIDop.GmbID/DC.identifier">gmb-2026-387163</meta:user-defined>
    <meta:user-defined meta:name="OVERHEIDop.versieInformatie"/>
  </office:meta>
</office:document-meta>
</file>