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esluit verzonden op 12 augustus 2026, evenementenvergunning voor Vlooienmarkt Vlijt en Volharding op 13 september 2026 van 09.30 - 16.00 uur, locatie Heuvelstraat 5 en de parkeerplaats "Pools Pleintje” in Alph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8716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phen-Chaam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vergunningen APV en bijzondere wet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62</meta:user-defined>
    <meta:user-defined meta:name="OVERHEIDop.GmbID/DC.identifier">gmb-2026-387162</meta:user-defined>
    <meta:user-defined meta:name="OVERHEIDop.versieInformatie"/>
  </office:meta>
</office:document-meta>
</file>