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21855ie92d312b-2d66-4bbd-896e-0e9d43f77a70.png" manifest:media-type="image/png"/>
  <manifest:file-entry manifest:full-path="Pictures/Schermafbeelding2026-08-12121935i5efdc330-0416-40d1-9c11-dc6d78cb0e5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6-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
      <text:list-level-style-bullet style:num-suffix="" text:bullet-char="​" text:level="1">
        <style:list-level-properties text:min-label-width="10mm"/>
      </text:list-level-style-bullet>
    </text:list-style>
    <text:list-style style:name="id1-3-2-2-1-7-1">
      <text:list-level-style-bullet style:num-suffix="" text:bullet-char="​" text:level="1">
        <style:list-level-properties text:min-label-width="10mm"/>
      </text:list-level-style-bullet>
    </text:list-style>
    <text:list-style style:name="id1-3-2-2-1-7-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8-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text:list-style style:name="id1-3-2-2-1-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9-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9-2">
      <text:list-level-style-bullet style:num-suffix="" text:bullet-char="​" text:level="1">
        <style:list-level-properties text:min-label-width="10mm"/>
      </text:list-level-style-bullet>
    </text:list-style>
    <text:list-style style:name="id1-3-2-2-1-9-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9-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10">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10-1">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1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0-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0-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0-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2">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12-1">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2">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2-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3">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2-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2-5">
      <text:list-level-style-number style:num-format="" style:num-prefix="XI." text:level="1" text:start-value="24">
        <style:list-level-properties text:min-label-width="10mm"/>
      </text:list-level-style-number>
      <text:list-level-style-number style:num-format="" style:num-prefix="XI." text:level="2">
        <style:list-level-properties text:min-label-width="10mm" text:space-before="10mm"/>
      </text:list-level-style-number>
    </text:list-style>
    <text:list-style style:name="id1-3-2-2-1-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4">
      <text:list-level-style-number style:num-format="" style:num-prefix="XII." text:level="1" text:start-value="24">
        <style:list-level-properties text:min-label-width="10mm"/>
      </text:list-level-style-number>
      <text:list-level-style-number style:num-format="" style:num-prefix="XII." text:level="2">
        <style:list-level-properties text:min-label-width="10mm" text:space-before="10mm"/>
      </text:list-level-style-number>
    </text:list-style>
    <text:list-style style:name="id1-3-2-2-1-14-1">
      <text:list-level-style-number style:num-format="" style:num-prefix="XII." text:level="1" text:start-value="24">
        <style:list-level-properties text:min-label-width="10mm"/>
      </text:list-level-style-number>
      <text:list-level-style-number style:num-format="" style:num-prefix="XII." text:level="2">
        <style:list-level-properties text:min-label-width="10mm" text:space-before="10mm"/>
      </text:list-level-style-number>
    </text:list-style>
    <text:list-style style:name="id1-3-2-2-1-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4-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4-2">
      <text:list-level-style-number style:num-format="" style:num-prefix="XIII." text:level="1" text:start-value="24">
        <style:list-level-properties text:min-label-width="10mm"/>
      </text:list-level-style-number>
      <text:list-level-style-number style:num-format="" style:num-prefix="XIII." text:level="2">
        <style:list-level-properties text:min-label-width="10mm" text:space-before="10mm"/>
      </text:list-level-style-number>
    </text:list-style>
    <text:list-style style:name="id1-3-2-2-1-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4-3">
      <text:list-level-style-number style:num-format="" style:num-prefix="XIV." text:level="1" text:start-value="24">
        <style:list-level-properties text:min-label-width="10mm"/>
      </text:list-level-style-number>
      <text:list-level-style-number style:num-format="" style:num-prefix="XIV." text:level="2">
        <style:list-level-properties text:min-label-width="10mm" text:space-before="10mm"/>
      </text:list-level-style-number>
    </text:list-style>
    <text:list-style style:name="id1-3-2-2-1-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
      <text:list-level-style-number style:num-format="" style:num-prefix="XV." text:level="1" text:start-value="24">
        <style:list-level-properties text:min-label-width="10mm"/>
      </text:list-level-style-number>
      <text:list-level-style-number style:num-format="" style:num-prefix="XV." text:level="2">
        <style:list-level-properties text:min-label-width="10mm" text:space-before="10mm"/>
      </text:list-level-style-number>
    </text:list-style>
    <text:list-style style:name="id1-3-2-2-1-16-1">
      <text:list-level-style-number style:num-format="" style:num-prefix="XV." text:level="1" text:start-value="24">
        <style:list-level-properties text:min-label-width="10mm"/>
      </text:list-level-style-number>
      <text:list-level-style-number style:num-format="" style:num-prefix="XV." text:level="2">
        <style:list-level-properties text:min-label-width="10mm" text:space-before="10mm"/>
      </text:list-level-style-number>
    </text:list-style>
    <text:list-style style:name="id1-3-2-2-1-16-2">
      <text:list-level-style-bullet style:num-suffix="" text:bullet-char="​" text:level="1">
        <style:list-level-properties text:min-label-width="10mm"/>
      </text:list-level-style-bullet>
    </text:list-style>
    <text:list-style style:name="id1-3-2-2-1-16-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
      <text:list-level-style-number style:num-format="" style:num-prefix="XVI." text:level="1" text:start-value="24">
        <style:list-level-properties text:min-label-width="10mm"/>
      </text:list-level-style-number>
      <text:list-level-style-number style:num-format="" style:num-prefix="XVI." text:level="2">
        <style:list-level-properties text:min-label-width="10mm" text:space-before="10mm"/>
      </text:list-level-style-number>
    </text:list-style>
    <text:list-style style:name="id1-3-2-2-1-17-1">
      <text:list-level-style-number style:num-format="" style:num-prefix="XVI." text:level="1" text:start-value="24">
        <style:list-level-properties text:min-label-width="10mm"/>
      </text:list-level-style-number>
      <text:list-level-style-number style:num-format="" style:num-prefix="XVI." text:level="2">
        <style:list-level-properties text:min-label-width="10mm" text:space-before="10mm"/>
      </text:list-level-style-number>
    </text:list-style>
    <text:list-style style:name="id1-3-2-2-1-17-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verkeersregime hoofdinfrastructuur aan Winkelsteeg te Nijmegen</text:p>
      <text:section text:name="regeling_id1-3-2" text:style-name="regeling">
        <text:section text:name="aanhef_id1-3-2-1" text:style-name="aanhef">
          <text:section text:name="context_id1-3-2-1-1" text:style-name="context">
            <text:p text:style-name="context.al">D260514342</text:p>
            <text:p text:style-name="context_bottom"/>
          </text:section>
          <text:p text:style-name="aanhef_wie">BURGEMEESTER EN WETHOUDERS VAN NIJMEGEN;</text:p>
          <text:section text:name="considerans_id1-3-2-1-3" text:style-name="considerans">
            <text:p text:style-name="considerans.al">Overwegende,</text:p>
            <text:p text:style-name="considerans.al">dat dat zich in de woonplaats Nijmegen voor een groot deel in de wijk Goffert ten oosten van het Maas-Waalkanaal het gebied Winkelsteeg bevindt;</text:p>
            <text:p text:style-name="considerans.al">dat voor deze omgeving een ontwikkelvisie is opgesteld met als doel hier een nieuw, sterk werk-, woon- en verblijfsgebied te maken;</text:p>
            <text:p text:style-name="considerans.al">dat dit betekent dat er meerdere gebieden herontwikkeld worden met woningen en voorzieningen;</text:p>
            <text:p text:style-name="considerans.al">dat in dit verband ook de hoofdinfrastructuur in het gebied in fasen wordt aangepast, te weten op delen van Neerbosscheweg (onderdeel van stadsroute S100), de Graafseweg, Jonkerbosplein en de Nieuwe Dukenburgseweg;</text:p>
            <text:p text:style-name="considerans.al">dat dit onder meer betekent dat er nieuwe wegen/weggedeelten worden aangelegd of bestaande infrastructuur anders wordt ingericht;</text:p>
            <text:p text:style-name="considerans.al">dat er als onderdeel van de ontsluiting van nieuwe woongebieden in Winkelsteeg een rotonde wordt aangelegd aan de Boekweitweg;</text:p>
            <text:p text:style-name="considerans.al">dat ook de (brom)fietspaden in dit gebied worden verbeterd en er fietsstraten worden aangeduid;</text:p>
            <text:p text:style-name="considerans.al">dat de aanlegwerkzaamheden intussen zover gevorderd zijn dat het gewenst is het verkeersregime voor dit gebied vast te stellen;</text:p>
            <text:p text:style-name="considerans.al">dat de maatregelen in hoofdzaak bestaan uit: </text:p>
            <text:list text:style-name="id1-3-2-1-3-11">
              <text:list-item text:style-override="id1-3-2-1-3-11-1">
                <text:number>•</text:number>
                <text:p text:style-name="al">het regelen van de voorrang</text:p>
              </text:list-item>
              <text:list-item text:style-override="id1-3-2-1-3-11-2">
                <text:number>•</text:number>
                <text:p text:style-name="al"> instellen geslotenverklaring, maximumsnelheid</text:p>
              </text:list-item>
              <text:list-item text:style-override="id1-3-2-1-3-11-3">
                <text:number>•</text:number>
                <text:p text:style-name="al"> aanleg/opheffen weggedeelten</text:p>
              </text:list-item>
              <text:list-item text:style-override="id1-3-2-1-3-11-4">
                <text:number>•</text:number>
                <text:p text:style-name="al"> aanwijzen van een rotonde, fiets/bromfietspaden, busstroken, bushaltes, voetgangersoversteekplaatsen</text:p>
              </text:list-item>
              <text:list-item text:style-override="id1-3-2-1-3-11-5">
                <text:number>•</text:number>
                <text:p text:style-name="al"> instellen van verplichte rijrichting;</text:p>
              </text:list-item>
            </text:list>
            <text:p text:style-name="considerans.al">dat de maatregelen passen binnen de beleidsuitgangspunten vastgelegd in ambitiedocument Nijmegen goed op weg (mobiliteit 2019-2030);</text:p>
            <text:p text:style-name="considerans.al">dat bovendien wordt uitgegaan van het principe Duurzaam Veilig Verkeer;</text:p>
            <text:p text:style-name="considerans.al">dat er behalve permanente verkeersmaatregelen in het gebied, voor wat betreft fietsers op de Gerstweg en voor de afwikkeling van bouwverkeer naar een depot aan de Boekweitweg ook tijdelijke verkeersmaatregelen worden getroffen;</text:p>
            <text:p text:style-name="considerans.al">dat met de maatregelen in dit besluit wordt beoogd bij te dragen aan een veilige verkeerssituatie in het gebied Winkelsteeg:</text:p>
            <text:p text:style-name="considerans.al">dat de bovenvermelde maatregel wordt genomen op basis van artikel 2 van de Wegenverkeerswet 1994 om de veiligheid op de weg te verzekeren, om weggebruikers en passagiers te beschermen en om de bruikbaarheid van de weg te waarborgen;</text:p>
            <text:p text:style-name="considerans.al">dat het treffen van een verkeersmaatregel een normale maatschappelijke ontwikkeling is waarmee een ieder kan worden geconfronteerd en waarvan de nadelige gevolgen in beginsel voor rekening van betrokkenen behoren te blijven;</text:p>
            <text:p text:style-name="considerans.al">dat terzake overleg met de verkeersadviseur en tevens de gemachtigde van de korpschef van de politie-eenheid Oost-Nederland heeft plaatsgevonden;</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tekening totaaloverzicht blad 1)</text:p>
            <text:list text:style-name="id1-3-2-2-1-3">
              <text:list-item text:style-override="id1-3-2-2-1-3-1">
                <text:number>I.</text:number>
                <text:p text:style-name="al">Kruispunt O.C. Huismanstraat – Rosa de Limastraat en omgeving</text:p>
                <text:list text:style-name="id1-3-2-2-1-3-1-3">
                  <text:list-item text:style-override="id1-3-2-2-1-3-1-3-1">
                    <text:number>a.</text:number>
                    <text:p text:style-name="al">door het plaatsen van borden G12a en G12b van bijlage 1 van het Reglement verkeersregels en verkeerstekens 1990 (RVV 1990) met onderbord aan te wijzen als fiets/bromfietspad in 2 richtingen:</text:p>
                  </text:list-item>
                  <text:list-item text:style-override="id1-3-2-2-1-3-1-3-2">
                    <text:number>1.</text:number>
                    <text:p text:style-name="al">pad vanuit de Sonatestraat tot aan het kruispunt met de Neerbosscheweg en de O.C. Huismanstraat</text:p>
                  </text:list-item>
                  <text:list-item text:style-override="id1-3-2-2-1-3-1-3-3">
                    <text:number>2.</text:number>
                    <text:p text:style-name="al">De nieuw aangelegde weg tussen het kruispunt Neerbosscheweg en de Sonatestraat </text:p>
                  </text:list-item>
                  <text:list-item text:style-override="id1-3-2-2-1-3-1-3-4">
                    <text:number>3.</text:number>
                    <text:p text:style-name="al">Pad aan de zuid-westzijde van het kruispunt Neerbosscheweg en O.C. Huismanstraat </text:p>
                  </text:list-item>
                  <text:list-item text:style-override="id1-3-2-2-1-3-1-3-5">
                    <text:number>4.</text:number>
                    <text:p text:style-name="al">De nieuwe parallel gelegen weg ten zuidwesten aan de Neerbosscheweg vanaf het kruispunt met de O.C. Huismanstraat tot aan de aansluiting met de Aubadestraat</text:p>
                  </text:list-item>
                </text:list>
              </text:list-item>
            </text:list>
            <text:list text:style-name="id1-3-2-2-1-4">
              <text:list-item text:style-override="id1-3-2-2-1-4-1">
                <text:number/>
                <text:list text:style-name="id1-3-2-2-1-4-1-2">
                  <text:list-item text:style-override="id1-3-2-2-1-4-1-2-1">
                    <text:number>b.</text:number>
                    <text:p text:style-name="al">Op te heffen:</text:p>
                  </text:list-item>
                  <text:list-item text:style-override="id1-3-2-2-1-4-1-2-2">
                    <text:number>1.</text:number>
                    <text:p text:style-name="al">door het verwijderen van het pad en bord G11 van bijlage 1 van het RVV 1990 de fietspadverbinding voor fietsers komende vanuit de Aubadestraat naar de parallelweg van de O.C. Huismanstraat</text:p>
                  </text:list-item>
                  <text:list-item text:style-override="id1-3-2-2-1-4-1-2-3">
                    <text:number>c.</text:number>
                    <text:p text:style-name="al">door het aanbrengen van doorgetrokken strepen als bedoeld in artikel 76 RVV 1990 het verkeer op de fiets/bromfietspaden te geleiden </text:p>
                  </text:list-item>
                  <text:list-item text:style-override="id1-3-2-2-1-4-1-2-4">
                    <text:number>d.</text:number>
                    <text:p text:style-name="al">door het plaatsen van borden B1, B6 van bijlage 1 van het RVV 1990 en haaientanden de voorrang op het kruispunt zodanig te regelen dat de Neerbosscheweg (reeds aangewezen als voorrangsweg) voorrangsgerechtigd is ten opzichte van de O.C. Huismanstraat en de Rosa de Limastraat</text:p>
                  </text:list-item>
                  <text:list-item text:style-override="id1-3-2-2-1-4-1-2-5">
                    <text:number>e.</text:number>
                    <text:p text:style-name="al">door het aanbrengen van de borden D2r van bijlage 1 van het RVV 1990, al dan niet in combinatie met een gele zuil, op de middeneilanden van het kruispunt aan te geven het bord voorbij te gaan aan de zijde die de pijl aangeeft</text:p>
                  </text:list-item>
                </text:list>
              </text:list-item>
            </text:list>
            <text:list text:style-name="id1-3-2-2-1-5">
              <text:list-item text:style-override="id1-3-2-2-1-5-1">
                <text:number>II.</text:number>
                <text:p text:style-name="al">Uitvoegstrook Neerbosscheweg naar parallelweg</text:p>
                <text:list text:style-name="id1-3-2-2-1-5-1-3">
                  <text:list-item text:style-override="id1-3-2-2-1-5-1-3-1">
                    <text:number>a.</text:number>
                    <text:p text:style-name="al">Door het plaatsen van bord D4 van bijlage 1 van het RVV 1990 met onderbord op de Neerbosscheweg net ten zuidwesten van het kruispunt met de O.C. Huismanstraat een verplichte rijrichting rechtdoor in te stellen, uitgezonderd vrachtauto’s (voor bevoorrading Bastion)</text:p>
                  </text:list-item>
                  <text:list-item text:style-override="id1-3-2-2-1-5-1-3-2">
                    <text:number>b.</text:number>
                    <text:p text:style-name="al">Door het plaatsen van bord C1 van bijlage 1 van het RVV 1990 met onderbord aan het einde van de uitvoegstrook vanaf de Neerbosscheweg naar de parallelweg een geslotenverklaring in te stellen voor voertuigen, uitgezonderd vrachtverkeer (voor bevoorrading Bastion)</text:p>
                  </text:list-item>
                  <text:list-item text:style-override="id1-3-2-2-1-5-1-3-3">
                    <text:number>c.</text:number>
                    <text:p text:style-name="al">Door het plaatsen van bord A1 (30, zone) van bijlage 1 van het RVV 1990 en met markering zone 30 op de rijbaan aan het einde van de uitvoegstrook een maximumsnelheid van 30 km/u in te stellen </text:p>
                  </text:list-item>
                </text:list>
              </text:list-item>
            </text:list>
            <text:list text:style-name="id1-3-2-2-1-6">
              <text:list-item text:style-override="id1-3-2-2-1-6-1">
                <text:number>III.</text:number>
                <text:p text:style-name="al">Parallelweg aan de zuidwestzijde van de Neerbosscheweg</text:p>
              </text:list-item>
            </text:list>
            <text:list text:style-name="id1-3-2-2-1-7">
              <text:list-item text:style-override="id1-3-2-2-1-7-1">
                <text:number/>
                <text:list text:style-name="id1-3-2-2-1-7-1-2">
                  <text:list-item text:style-override="id1-3-2-2-1-7-1-2-1">
                    <text:number>a.</text:number>
                    <text:p text:style-name="al">Aan de oostzijde van het weggedeelte dat vanaf de Aubadestraat tussen de gebouwen met de huisnummers 386-528 en de huisnummers 258-334 richting de Neerbosscheweg (S100) loopt, aan de zijde van de Neerbosscheweg een aansluiting te maken op de nieuwe parallelweg die als ontsluiting dient voor het hotel en de woningen Neerbosscheweg 362-610</text:p>
                  </text:list-item>
                  <text:list-item text:style-override="id1-3-2-2-1-7-1-2-2">
                    <text:number>b.</text:number>
                    <text:p text:style-name="al">Op dit punt door plaatsing van bord D5r van bijlage 1 van het RVV 1990 met onderbord een verplichte rijrichting rechtsaf in te stellen, uitgezonderd (brom)fietsers </text:p>
                  </text:list-item>
                  <text:list-item text:style-override="id1-3-2-2-1-7-1-2-3">
                    <text:number>c.</text:number>
                    <text:p text:style-name="al">door plaatsing van bord D5l van bijlage 1 van het RVV 1990 met onderbord op de nieuwe parallelweg langs de Neerbosscheweg een verplichte rijrichting in te stellen naar links, uitgezonderd (brom)fietsers </text:p>
                  </text:list-item>
                </text:list>
              </text:list-item>
            </text:list>
            <text:list text:style-name="id1-3-2-2-1-8">
              <text:list-item text:style-override="id1-3-2-2-1-8-1">
                <text:number>IV.</text:number>
                <text:p text:style-name="al">Nelson Mandelaplein, (brom)fietsinfrastructuur</text:p>
              </text:list-item>
              <text:list-item text:style-override="id1-3-2-2-1-8-2">
                <text:number/>
                <text:list text:style-name="id1-3-2-2-1-8-2-2">
                  <text:list-item text:style-override="id1-3-2-2-1-8-2-2-1">
                    <text:number>a.</text:number>
                    <text:p text:style-name="al">door het plaatsen van borden G12a en G12b van bijlage 1 van RVV 1990 met onderbord de nieuwe weg die op de voormalige zuidwestelijke rijbaan van de Neerbosscheweg is gerealiseerd (verdiept gelegen onder het Nelson Mandelaplein en aansluitend op het bestaande fiets/bromfietspad Graafseweg) aan te wijzen als fiets/bromfietspad in 2-richtingen</text:p>
                  </text:list-item>
                  <text:list-item text:style-override="id1-3-2-2-1-8-2-2-2">
                    <text:number>b.</text:number>
                    <text:p text:style-name="al">Met het aanbrengen van haaientanden als bedoeld in artikel 80 RVV 1990 de voorrang bij de onderlinge kruispunten van (brom)fietspaden zodanig te regelen de parallel gelegen fietspaden aan de Neerbosscheweg en Graafseweg in de voorrang gezet worden ten opzichte van het verbindings(brom)fietspad van/naar de onderdoorgang onder het Nelson Mandelaplein</text:p>
                  </text:list-item>
                </text:list>
              </text:list-item>
            </text:list>
            <text:list text:style-name="id1-3-2-2-1-9">
              <text:list-item text:style-override="id1-3-2-2-1-9-1">
                <text:number>V.</text:number>
                <text:p text:style-name="al">Nelson Mandelaplein, gemotoriseerd verkeer</text:p>
              </text:list-item>
              <text:list-item text:style-override="id1-3-2-2-1-9-2">
                <text:number/>
                <text:list text:style-name="id1-3-2-2-1-9-2-2">
                  <text:list-item text:style-override="id1-3-2-2-1-9-2-2-1">
                    <text:number>a.</text:number>
                    <text:p text:style-name="al">Door het plaatsen van borden B1 en B6 van bijlage 1 van het RVV 1990 en haaientanden de Neerbosscheweg in de voorrang te zetten ten opzichte van de daarop aansluitende zijjwegen (Graafseweg en de uitgang van het busstation Goffert) </text:p>
                  </text:list-item>
                  <text:list-item text:style-override="id1-3-2-2-1-9-2-2-2">
                    <text:number>b.</text:number>
                    <text:p text:style-name="al">Door het plaatsen van borden C2 als bedoeld in bijlage 1 van het RVV 1990 op een aantal locaties het verkeer te attenderen op de rijrichting van het verkeer (voorkomen spookrijden)</text:p>
                  </text:list-item>
                  <text:list-item text:style-override="id1-3-2-2-1-9-2-2-3">
                    <text:number>c.</text:number>
                    <text:p text:style-name="al">Door het plaatsen van borden L3 van het RVV 1990 bij het busstation vier bushaltes aan te wijzen, waarvan de halte aan de zuidwestzijde ook met blokmarkering</text:p>
                  </text:list-item>
                  <text:list-item text:style-override="id1-3-2-2-1-9-2-2-4">
                    <text:number>d.</text:number>
                    <text:p text:style-name="al">Door het plaatsen van borden L2 van bijlage 1 van het RVV 1990 en zebramarkering meerdere voetgangersoversteekplaatsen aan te wijzen op/bij het bus- en treinstation </text:p>
                  </text:list-item>
                  <text:list-item text:style-override="id1-3-2-2-1-9-2-2-5">
                    <text:number>e.</text:number>
                    <text:p text:style-name="al">Door het plaatsen van bord D4 van bijlage 1 van het RVV 1990 met onderbord op de nieuwe weg ten zuidwesten van het busstation een verplichte rijrichting rechtdoor in te stellen, met uitzondering van lijnbussen</text:p>
                  </text:list-item>
                  <text:list-item text:style-override="id1-3-2-2-1-9-2-2-6">
                    <text:number>f.</text:number>
                    <text:p text:style-name="al">De verbinding tussen het busstation en de Neerbosscheweg voor ‘uitrijdende’ bussen aan te wijzen als busbaan door het plaatsen van bord F13 van bijlage 1 van het RVV 1990 en de tekst “LIJNBUS” op het wegdek</text:p>
                  </text:list-item>
                  <text:list-item text:style-override="id1-3-2-2-1-9-2-2-7">
                    <text:number>g.</text:number>
                    <text:p text:style-name="al">door het plaatsen van bord F13 van bijlage 1 van het RVV 1990 en de tekst “LIJNBUS” op het wegdek op de Neerbosscheweg ten noordoosten van het nieuwe busstation een aparte lijnbusstrook aan te wijzen voor uitvoegende bussen naar het busstation </text:p>
                  </text:list-item>
                  <text:list-item text:style-override="id1-3-2-2-1-9-2-2-8">
                    <text:number>h.</text:number>
                    <text:p text:style-name="al">door het plaatsen van bord F13 van bijlage 1 van het RVV 1990 en de tekst “LIJNBUS” op het wegdek op de Neerbosscheweg ten oosten van het busstation op de noordelijke rijbaan aan de linkerzijde van de rijbaan een lijnbusstrook aan te wijzen</text:p>
                  </text:list-item>
                  <text:list-item text:style-override="id1-3-2-2-1-9-2-2-9">
                    <text:number>i.</text:number>
                    <text:p text:style-name="al">door het plaatsen van bord D6r van bijlage 1 van het RVV 1990 met onderbord op de Neerbosscheweg ten oosten van het busstation op de noordelijke rijbaan een verplichte rijrichting ingesteld voor de richtingen rechtdoor en rechtsaf, uitgezonderd lijnbussen</text:p>
                  </text:list-item>
                  <text:list-item text:style-override="id1-3-2-2-1-9-2-2-10">
                    <text:number>j.</text:number>
                    <text:p text:style-name="al">door het aanbrengen van doorgetrokken strepen als bedoeld in artikel 76 RVV 1990 het verkeer te geleiden op een aantal locaties op en rond het Nelson Mandelaplein</text:p>
                  </text:list-item>
                  <text:list-item text:style-override="id1-3-2-2-1-9-2-2-11">
                    <text:number>k.</text:number>
                    <text:p text:style-name="al">op de middengeleiders van het kruispunt met borden D2r van bijlage 1 van het RVV 1990, al dan niet in combinatie met een gele zuil, aan te geven het bord voorbij te gaan aan de zijde die de pijl aangeeft</text:p>
                  </text:list-item>
                </text:list>
              </text:list-item>
            </text:list>
            <text:list text:style-name="id1-3-2-2-1-10">
              <text:list-item text:style-override="id1-3-2-2-1-10-1">
                <text:number>VI.</text:number>
                <text:p text:style-name="al">Kruispunt Graafseweg parallelweg Graafseweg richting station Goffert</text:p>
                <text:list text:style-name="id1-3-2-2-1-10-1-3">
                  <text:list-item text:style-override="id1-3-2-2-1-10-1-3-1">
                    <text:number>a.</text:number>
                    <text:p text:style-name="al">In verband met een nieuw kruispunt een doorsteek te maken voor verkeer op de Graafseweg aan de noordzijde om de parallelweg te kunnen bereiken.</text:p>
                  </text:list-item>
                  <text:list-item text:style-override="id1-3-2-2-1-10-1-3-2">
                    <text:number>b.</text:number>
                    <text:p text:style-name="al">door het plaatsen van borden B1 en B6 van bijlage 1 van het RVV 1990 en haaientanden de voorrang op dit kruispunt zodanig te regelen dat de Graafseweg als voorrangsweg wordt aangewezen en de voorrangssituatie op de zijweg daaraan ondergeschikt is</text:p>
                  </text:list-item>
                  <text:list-item text:style-override="id1-3-2-2-1-10-1-3-3">
                    <text:number>c.</text:number>
                    <text:p text:style-name="al">door het plaatsen van bord B6 van bijlage 1 van het RVV 1990 en haaientanden de voorrangssituatie aan het einde van de uitvoegstrook vanaf de zuidelijke rijbaan van de Graafseweg naar de parallelweg zodanig te regelen dat verkeer op de uitvoegstrook voorrang moet verlenen aan bestuurders (afrijdend verkeer) van het met verkeerslichten geregelde kruispunt </text:p>
                  </text:list-item>
                  <text:list-item text:style-override="id1-3-2-2-1-10-1-3-4">
                    <text:number>d.</text:number>
                    <text:p text:style-name="al">door het plaatsen van bord bord F13 van bijlage 1 van het RVV 1990 en de tekst “LIJNBUS” op het kruispunt een busstrook aan te wijzen </text:p>
                  </text:list-item>
                  <text:list-item text:style-override="id1-3-2-2-1-10-1-3-5">
                    <text:number>e.</text:number>
                    <text:p text:style-name="al">door het plaatsen van bord A1 (30, zone) van bijlage 1 van het RVV 1990 een maximumsnelheid van 30 km/uur in te stellen op de gehele parallelweg en het busstation </text:p>
                  </text:list-item>
                  <text:list-item text:style-override="id1-3-2-2-1-10-1-3-6">
                    <text:number>f.</text:number>
                    <text:p text:style-name="al">door het plaatsen van bord bord F13 van bijlage 1 van het RVV 1990 en de tekst “LIJNBUS” op het wegdek de meest zuidelijke rijstrook van de zuidelijke rijbaan van de Graafseweg aan te wijzen als busstrook vanaf circa 200 meter na de brug over het Maas-Waal kanaal tot aan het kruispunt met de nieuwe parallelweg richting station Goffert </text:p>
                  </text:list-item>
                  <text:list-item text:style-override="id1-3-2-2-1-10-1-3-7">
                    <text:number>g.</text:number>
                    <text:p text:style-name="al">door het aanbrengen van doorgetrokken strepen als bedoeld in artikel 76 RVV 1990 het verkeer te geleiden op een aantal locaties op en rond het kruispunt</text:p>
                  </text:list-item>
                  <text:list-item text:style-override="id1-3-2-2-1-10-1-3-8">
                    <text:number>h.</text:number>
                    <text:p text:style-name="al">op de middengeleiders van het kruispunt met borden D2r van bijlage 1 van het RVV 1990, al dan niet in combinatie met een gele zuil, aan te geven het bord voorbij te gaan aan de zijde die de pijl aangeeft</text:p>
                  </text:list-item>
                </text:list>
              </text:list-item>
            </text:list>
            <text:p text:style-name="common-al">(tekening totaaloverzicht blad 2)</text:p>
            <text:list text:style-name="id1-3-2-2-1-12">
              <text:list-item text:style-override="id1-3-2-2-1-12-1">
                <text:number>VII.</text:number>
                <text:p text:style-name="al">Kruispunt Neerbosscheweg-Muntweg</text:p>
                <text:list text:style-name="id1-3-2-2-1-12-1-3">
                  <text:list-item text:style-override="id1-3-2-2-1-12-1-3-1">
                    <text:number>a.</text:number>
                    <text:p text:style-name="al">door het plaatsen van borden B1 en B6 van bijlage 1 van het RVV 1990 en haaientanden de voorrangssituatie op het kruispunt zodanig te regelen dat de Neerbosscheweg wordt aangewezen als voorrangsweg waarbij verkeer op de Muntweg voorrang dient te verlenen aan bestuurders op de kruisende weg</text:p>
                  </text:list-item>
                  <text:list-item text:style-override="id1-3-2-2-1-12-1-3-2">
                    <text:number>b.</text:number>
                    <text:p text:style-name="al">op de middengeleiders van het kruispunt met borden D2r van bijlage 1 van het RVV 1990, al dan niet in combinatie met een gele zuil, aan te geven het bord voorbij te gaan aan de zijde die de pijl aangeeft</text:p>
                  </text:list-item>
                  <text:list-item text:style-override="id1-3-2-2-1-12-1-3-3">
                    <text:number>c.</text:number>
                    <text:p text:style-name="al">door het aanbrengen van doorgetrokken strepen als bedoeld in artikel 76 RVV 1990 het verkeer te geleiden op een aantal locaties op en rond het kruispunt</text:p>
                  </text:list-item>
                  <text:list-item text:style-override="id1-3-2-2-1-12-1-3-4">
                    <text:number>d.</text:number>
                    <text:p text:style-name="al">door het plaatsen van bord F7 van bijlage 1 van het RVV 1990 op de zuidelijke rijbaan van de Neerbosscheweg ter hoogte van het kruispunt met de Muntweg een keerverbod in te stellen</text:p>
                  </text:list-item>
                </text:list>
              </text:list-item>
              <text:list-item text:style-override="id1-3-2-2-1-12-2">
                <text:number>VIII.</text:number>
                <text:p text:style-name="al">Jonkerbosplein gemotoriseerd verkeer</text:p>
                <text:list text:style-name="id1-3-2-2-1-12-2-3">
                  <text:list-item text:style-override="id1-3-2-2-1-12-2-3-1">
                    <text:number>a.</text:number>
                    <text:p text:style-name="al">door het plaatsen van borden B1 en B6 van bijlage 1 van het RVV 1990 en haaientanden de voorrangssituatie op het kruispunt zodanig te regelen dat de Weg door Jonkerbos wordt aangewezen als voorrangsweg waarbij verkeer op de Nieuwe Dukenburgseweg voorrang dient te verlenen aan bestuurders op de kruisende weg </text:p>
                  </text:list-item>
                  <text:list-item text:style-override="id1-3-2-2-1-12-2-3-2">
                    <text:number>b.</text:number>
                    <text:p text:style-name="al">door het aanbrengen van doorgetrokken strepen als bedoeld in artikel 76 RVV 1990 het verkeer te geleiden op een aantal locaties op en rond het kruispunt.</text:p>
                  </text:list-item>
                  <text:list-item text:style-override="id1-3-2-2-1-12-2-3-3">
                    <text:number>c.</text:number>
                    <text:p text:style-name="al">op de middengeleiders van het kruispunt met borden D2r van bijlage 1 van het RVV 1990, al dan niet in combinatie met een gele zuil, aan te geven het bord voorbij te gaan aan de zijde die de pijl aangeeft</text:p>
                  </text:list-item>
                  <text:list-item text:style-override="id1-3-2-2-1-12-2-3-4">
                    <text:number>d.</text:number>
                    <text:p text:style-name="al">door het plaatsen van bord B6 van bijlage 1 van het RVV 1990 en haaientanden bij de aansluiting van de rechtsafstrook van het Jonkerbosplein op de Nieuwe Dukenburgseweg de voorrang zo te regelen dat verkeer op Jonkerbosplein voorrang dient te verlenen aan bestuurders op de Nieuwe Dukenburgseweg (indien de verkeersregelinstallatie buiten werking is)</text:p>
                  </text:list-item>
                </text:list>
              </text:list-item>
              <text:list-item text:style-override="id1-3-2-2-1-12-3">
                <text:number>IX.</text:number>
                <text:p text:style-name="al">Jonkerbosplein (brom)fietsinfrastructuur</text:p>
                <text:list text:style-name="id1-3-2-2-1-12-3-3">
                  <text:list-item text:style-override="id1-3-2-2-1-12-3-3-1">
                    <text:number>a.</text:number>
                    <text:p text:style-name="al">ldoor het plaatsen van borden G12a van bijlage 1 van het RVV 1990 de (brom)fietsinfrastructuur op Jonkerbosplein (inclusief onderdoorgangen) aan te wijzen als fiets/bromfietspaden </text:p>
                  </text:list-item>
                  <text:list-item text:style-override="id1-3-2-2-1-12-3-3-2">
                    <text:number>b.</text:number>
                    <text:p text:style-name="al">door het aanbrengen van doorgetrokken strepen als bedoeld in artikel 76 RVV 1990 het verkeer te geleiden op een aantal locaties op en rond het kruispunt</text:p>
                  </text:list-item>
                  <text:list-item text:style-override="id1-3-2-2-1-12-3-3-3">
                    <text:number>c.</text:number>
                    <text:p text:style-name="al">door de toepassing van haaientanden als bedoeld in artikel 80 van het RVV 1990 de voorrang te regelen op de kruispunten tussen de fiets/bromfietspaden waarbij bij de T-kruispunten de zijtak voorrang moet verlenen.</text:p>
                  </text:list-item>
                  <text:list-item text:style-override="id1-3-2-2-1-12-3-3-4">
                    <text:number>d.</text:number>
                    <text:p text:style-name="al">het einde en het begin van de fiets/bromfietspaden na/voor de fietsstraat aan te geven met borden G12a en G12b van bijlage 1 van het RVV 1990</text:p>
                  </text:list-item>
                </text:list>
              </text:list-item>
              <text:list-item text:style-override="id1-3-2-2-1-12-4">
                <text:number>X.</text:number>
                <text:p text:style-name="al">Weg door Jonkerbos – Burgemeester Daleslaan</text:p>
                <text:list text:style-name="id1-3-2-2-1-12-4-3">
                  <text:list-item text:style-override="id1-3-2-2-1-12-4-3-1">
                    <text:number>a.</text:number>
                    <text:p text:style-name="al">door het plaatsen van borden B1 en B6 van bijlage 1 van het RVV 1990 en haaientanden de voorrangssituatie op het kruispunt zodanig te regelen dat de Weg door Jonkerbos wordt aangewezen als voorrangsweg waarbij verkeer op de Burgermeester Daleslaan voorrang dient te verlenen aan bestuurders op de kruisende weg</text:p>
                  </text:list-item>
                  <text:list-item text:style-override="id1-3-2-2-1-12-4-3-2">
                    <text:number>b.</text:number>
                    <text:p text:style-name="al">door het verplaatsen van borden G12a en G12b van bijlage 1 van het RVV 1990 aan de westzijde van de Weg door Jonkerbos een gedeelte van het (brom)fietspad om te zetten naar fietsstraat (waar ook motorvoertuigen mogen rijden) </text:p>
                  </text:list-item>
                  <text:list-item text:style-override="id1-3-2-2-1-12-4-3-3">
                    <text:number>c.</text:number>
                    <text:p text:style-name="al">door het plaatsen van bord B6 van bijlage 1 van het RVV 1990 en haaientanden op het punt waar de uitvoegstrook vanaf Weg door Jonkerbos aansluit op de fietsstraat op de parallelweg de voorrang zo te regelen dat verkeer afkomstig van de uitvoegstrook voorrang dient te verlenen aan bestuurders op de parallelweg/fietsstraat</text:p>
                  </text:list-item>
                  <text:list-item text:style-override="id1-3-2-2-1-12-4-3-4">
                    <text:number>d.</text:number>
                    <text:p text:style-name="al">aan het einde van de uitvoegstrook door plaatsing van bord D5l van bijlage 1 van het RVV 1990 met onderbord een verplichte rijrichting rechtsaf in te stellen</text:p>
                  </text:list-item>
                  <text:list-item text:style-override="id1-3-2-2-1-12-4-3-5">
                    <text:number>e.</text:number>
                    <text:p text:style-name="al">door het plaatsen van borden C2 en C3 van bijlage 1 van het RVV 1990 en onderbord op de parallelweg/fietsstraat éénrichtingsverkeer in te stellen met uitzondering van (brom)fietsers, met als toegestane rijrichting noord-zuid</text:p>
                  </text:list-item>
                  <text:list-item text:style-override="id1-3-2-2-1-12-4-3-6">
                    <text:number>f.</text:number>
                    <text:p text:style-name="al">door het plaatsen van bord A1 (30, zone) en A2 (einde zone) van bijlage 1 van het RVV 1990 op de parallelweg/fietsstraat een maximumsnelheid van 30 km/uur in te stellen</text:p>
                  </text:list-item>
                  <text:list-item text:style-override="id1-3-2-2-1-12-4-3-7">
                    <text:number>g.</text:number>
                    <text:p text:style-name="al">door het plaatsen van borden B5 en B6 van bijlage 1 van het RVV 1990 en haaientanden de voorrang op het einde van de parallelweg/fietsstraat zo te regelen dat verkeer op de Weg door Jonkerbos voorrang heeft</text:p>
                  </text:list-item>
                  <text:list-item text:style-override="id1-3-2-2-1-12-4-3-8">
                    <text:number>h.</text:number>
                    <text:p text:style-name="al">Op dit punt door plaatsing van bord D5r van Bijlage 1 van het RVV 1990 een verplichte rijrichting rechtsaf in te stellen</text:p>
                  </text:list-item>
                </text:list>
              </text:list-item>
              <text:list-item text:style-override="id1-3-2-2-1-12-5">
                <text:number>XI.</text:number>
                <text:p text:style-name="al">Nieuwe Dukenburgseweg</text:p>
                <text:list text:style-name="id1-3-2-2-1-12-5-3">
                  <text:list-item text:style-override="id1-3-2-2-1-12-5-3-1">
                    <text:number>a.</text:number>
                    <text:p text:style-name="al">door het plaatsen van borden G12a van bijlage 1 van het RVV 1990 met onderbord de (brom)fietspaden aan de noord- en zuidzijde van de Nieuwe Dukenburgseweg tussen het Jonkerbosplein en de brug over het Maas-Waalkanaal aan te wijzen als fiets/bromfietspad in 2 richtingen</text:p>
                  </text:list-item>
                  <text:list-item text:style-override="id1-3-2-2-1-12-5-3-2">
                    <text:number>b.</text:number>
                    <text:p text:style-name="al">door aanduiding met borden B1 en B6 van bijlage 1 van het RVV 1990 en haaientanden de voorrangssituatie op de Nieuwe Dukenburgseweg ongewijzigd te laten, waarbij de Nieuwe Dukenburgseweg voorrangsweg blijft en verkeer op de zijtakken voorrang dient te verlenen aan bestuurders op de kruisende weg</text:p>
                  </text:list-item>
                  <text:list-item text:style-override="id1-3-2-2-1-12-5-3-3">
                    <text:number>c.</text:number>
                    <text:p text:style-name="al">door het verplaatsen van borden L3 van bijlage 1 van het RVV 1990 en blokmarkering de bushaltes op de Nieuwe Dukenburgseweg tussen de Tarweweg en Boekweitweg te verplaatsen richting het zuidwesten, namelijk ten zuidwesten van het kruispunt Nieuwe Dukenburgseweg – Boekweitweg</text:p>
                  </text:list-item>
                  <text:list-item text:style-override="id1-3-2-2-1-12-5-3-4">
                    <text:number>d.</text:number>
                    <text:p text:style-name="al">door het (ver)plaatsen van borden L3 van bijlage 1 van het RVV 1990 en blokmarkering de bushaltes op de Nieuwe Dukenburgseweg rondom het kruispunt met de Halfgeleiderweg aan te wijzen op nagenoeg dezelfde locatie als in de bestaande situatie </text:p>
                  </text:list-item>
                  <text:list-item text:style-override="id1-3-2-2-1-12-5-3-5">
                    <text:number>e.</text:number>
                    <text:p text:style-name="al">door het verwijderen van de rijbaan de verbinding tussen de Nieuwe Dukenburgseweg en de Oostkanaaldijk op te heffen</text:p>
                  </text:list-item>
                  <text:list-item text:style-override="id1-3-2-2-1-12-5-3-6">
                    <text:number>f.</text:number>
                    <text:p text:style-name="al">in verband hiermee op te heffen de parkeerplaatsen voor grote voertuigen die hier zijn aangewezen door het verwijderen bord E8 van bijlage 1 van het RVV 1990 met daarop de voertuigcategorieën vrachtauto en autobus</text:p>
                  </text:list-item>
                </text:list>
              </text:list-item>
            </text:list>
            <text:p text:style-name="common-al">(tekening rotonde Boekweitweg blad 1 en 2)</text:p>
            <text:list text:style-name="id1-3-2-2-1-14">
              <text:list-item text:style-override="id1-3-2-2-1-14-1">
                <text:number>XII.</text:number>
                <text:p text:style-name="al">Boekweitweg en Gerstweg </text:p>
                <text:list text:style-name="id1-3-2-2-1-14-1-3">
                  <text:list-item text:style-override="id1-3-2-2-1-14-1-3-1">
                    <text:number>a.</text:number>
                    <text:p text:style-name="al">door het plaatsen van borden G12a en G12b van bijlage 1 van het RVV 1990 met onderborden het deel van de Gerstweg dat voor gemotoriseerd verkeer wordt afgekoppeld van de Nieuwe Dukenburgseweg aan te wijzen als fiets/bromfietspad in 2-richtingen dat aansluit op het bestaande brom(fietspad) langs de Nieuwe Dukenburgseweg en de Gerstweg</text:p>
                  </text:list-item>
                  <text:list-item text:style-override="id1-3-2-2-1-14-1-3-2">
                    <text:number>b.</text:number>
                    <text:p text:style-name="al">De aansluiting van de Boekweitweg op de Nieuwe Dukenburgseweg open te stellen voor gemotoriseerd verkeer ter ontsluiting van de Nieuwe Dukenburgseweg Boekweitweg, Gerstweg en het achterliggend gebied</text:p>
                  </text:list-item>
                  <text:list-item text:style-override="id1-3-2-2-1-14-1-3-3">
                    <text:number>c.</text:number>
                    <text:p text:style-name="al">door het plaatsen van borden A1 (30, zone) van bijlage 1 van het RVV 1990 en met markering “zone 30” op het wegdek, op de Boekweitweg en Gerstweg een maximumsnelheid in te stellen van 30km/uur, waarbij de zone begint ten noordoosten van rotonde Boekweitweg</text:p>
                  </text:list-item>
                  <text:list-item text:style-override="id1-3-2-2-1-14-1-3-4">
                    <text:number>d.</text:number>
                    <text:p text:style-name="al">door het plaatsen van borden G12a en G12b van bijlage 1 van het RVV 1990 met onderborden aan te wijzen als fiets/bromfietspad in 2-richtingen het vrijliggende pad aan de zuidzijde van de Boekweitweg</text:p>
                  </text:list-item>
                  <text:list-item text:style-override="id1-3-2-2-1-14-1-3-5">
                    <text:number>e.</text:number>
                    <text:p text:style-name="al">door het aanbrengen van doorgetrokken strepen als bedoeld in artikel 76 RVV 1990 het verkeer te geleiden op een aantal locaties op de fiets</text:p>
                  </text:list-item>
                  <text:list-item text:style-override="id1-3-2-2-1-14-1-3-6">
                    <text:number>f.</text:number>
                    <text:p text:style-name="al">door de toepassing van haaientanden als bedoeld in artikel 80 van het RVV 1990 de voorrang te regelen waar fiets/bromfietspad Boekweitweg en Gerstweg op elkaar aansluiten zodanig dat het fiets/bromfietspad op de Gerstweg in de voorrang wordt gezet</text:p>
                  </text:list-item>
                  <text:list-item text:style-override="id1-3-2-2-1-14-1-3-7">
                    <text:number>g.</text:number>
                    <text:p text:style-name="al">door het plaatsen van borden B6 van bijlage 1 van het RVV 1990 en haaientanden de voorrang te regelen bij de 2 aansluitingen van het parkeerterrein zuidzijde Boekweitweg </text:p>
                  </text:list-item>
                </text:list>
              </text:list-item>
              <text:list-item text:style-override="id1-3-2-2-1-14-2">
                <text:number>XIII.</text:number>
                <text:p text:style-name="al">Rotonde Boekweitweg</text:p>
                <text:list text:style-name="id1-3-2-2-1-14-2-3">
                  <text:list-item text:style-override="id1-3-2-2-1-14-2-3-1">
                    <text:number>a.</text:number>
                    <text:p text:style-name="al">door het plaatsen van borden D1 van bijlage 1 van het RVV 1990 de nieuw aan te leggen rotonde op de Boekweitweg aan te wijzen als rotonde (inclusief verplichte rijrichting)</text:p>
                  </text:list-item>
                  <text:list-item text:style-override="id1-3-2-2-1-14-2-3-2">
                    <text:number>b.</text:number>
                    <text:p text:style-name="al">door het plaatsen van borden G12a en G12b van bijlage 1 van het RVV 1990 de vrijliggende paden rond de rotonde aan te wijzen als fiets/bromfietspad (eenrichting) </text:p>
                  </text:list-item>
                  <text:list-item text:style-override="id1-3-2-2-1-14-2-3-3">
                    <text:number>c.</text:number>
                    <text:p text:style-name="al">door het plaatsen van borden B6 van bijlage 1 van het RVV 1990 en haaientanden de voorrangssituatie op de rotonde zodanig te regelen dat de fietser op alle takken van de rotonde voorrangsgerechtigd is</text:p>
                  </text:list-item>
                  <text:list-item text:style-override="id1-3-2-2-1-14-2-3-4">
                    <text:number>d.</text:number>
                    <text:p text:style-name="al">door het plaatsen van borden B6 van bijlage 1 van het RVV 1990 en haaientanden de voorrangssituatie op de rotonde voor gemotoriseerd verkeer zodanig te regelen dat bestuurders op de rotonde voorrang hebben ten opzichte van verkeer dat de rotonde op wil rijden</text:p>
                  </text:list-item>
                  <text:list-item text:style-override="id1-3-2-2-1-14-2-3-5">
                    <text:number>e.</text:number>
                    <text:p text:style-name="al">door het plaatsen van borden L2 van bijlage 1 van het RVV 1990 en zebramarkering op het wegdek op alle takken van de rotonde een voetgangersoversteekplaats aan te wijzen</text:p>
                  </text:list-item>
                  <text:list-item text:style-override="id1-3-2-2-1-14-2-3-6">
                    <text:number>f.</text:number>
                    <text:p text:style-name="al">op de middengeleiders rond de rotonde met borden D2r van bijlage 1 van het RVV 1990, al dan niet in combinatie met een gele zuil, aan te geven het bord voorbij te gaan aan de zijde die de pijl aangeeft</text:p>
                  </text:list-item>
                  <text:list-item text:style-override="id1-3-2-2-1-14-2-3-7">
                    <text:number>g.</text:number>
                    <text:p text:style-name="al">door het plaatsen van borden A1 (30, zone) en A2 (einde zone) van bijlage 1 van het RVV 1990 en met markering “zone 30” op het wegdek, vanaf de aansluiting van de nieuwe wijk op de noordelijke en westelijke tak van de rotonde een maximumsnelheid in te stellen van 30km/uur</text:p>
                  </text:list-item>
                </text:list>
              </text:list-item>
              <text:list-item text:style-override="id1-3-2-2-1-14-3">
                <text:number>XIV.</text:number>
                <text:p text:style-name="al">Verleggen inrit parkeerterrein NXP</text:p>
                <text:list text:style-name="id1-3-2-2-1-14-3-3">
                  <text:list-item text:style-override="id1-3-2-2-1-14-3-3-1">
                    <text:number>a.</text:number>
                    <text:p text:style-name="al">De inrit naar het parkeerterrein van NXP te verplaatsen (i.v.m. wijziging verkeerssituatie Gerstweg-Boekweitweg</text:p>
                  </text:list-item>
                  <text:list-item text:style-override="id1-3-2-2-1-14-3-3-2">
                    <text:number>b.</text:number>
                    <text:p text:style-name="al">door het plaatsen van borden B6 van bijlage 1 van het RVV 1990 en haaientanden de voorrangssituatie op het punt waar de inrit het 2-richtingen fiets/bromfietspad kruist, zodanig te regelen dat verkeer op het fiets/bromfietspad in de voorrang zit</text:p>
                  </text:list-item>
                  <text:list-item text:style-override="id1-3-2-2-1-14-3-3-3">
                    <text:number>c.</text:number>
                    <text:p text:style-name="al">door het plaatsen van borden C2 en C3 van bijlage 1 van het RVV 1990 en onderbord op de verbindingsweg naar het parkeerterrein éénrichtingsverkeer in te stellen met uitzondering van (brom)fietsers </text:p>
                  </text:list-item>
                </text:list>
              </text:list-item>
            </text:list>
            <text:p text:style-name="common-al">
            <text:span text:style-name="nadrukondlijn">Tijdelijke maatregelen</text:span>
          </text:p>
            <text:list text:style-name="id1-3-2-2-1-16">
              <text:list-item text:style-override="id1-3-2-2-1-16-1">
                <text:number>XV.</text:number>
                <text:p text:style-name="al">Tijdelijke situatie fietsers Gerstweg</text:p>
                <text:p text:style-name="al"/>
              </text:list-item>
              <text:list-item text:style-override="id1-3-2-2-1-16-2">
                <text:number/>
                <text:p text:style-name="al">Tot de definitieve inrichting van dit deel van Winkelsteeg, naar verwachting tot 31 december 2031, of zoveel langer of korter dan noodzakelijk is voor de realisatie van dit project</text:p>
                <text:p text:style-name="al"/>
                <text:list text:style-name="id1-3-2-2-1-16-2-4">
                  <text:list-item text:style-override="id1-3-2-2-1-16-2-4-1">
                    <text:number>a.</text:number>
                    <text:p text:style-name="al">aan de westzijde van de Gerstweg met fietssymbolen een stukje fietsstrook aan te wijzen als bedoeld in artikel 1 van het RVV 1990 waarmee een opstelplek wordt gemaakt voor de oversteek naar het fiets/bromfietspad aan de oostzijde van de Gerstweg</text:p>
                  </text:list-item>
                  <text:list-item text:style-override="id1-3-2-2-1-16-2-4-2">
                    <text:number>b.</text:number>
                    <text:p text:style-name="al">door het aanbrengen van haaientanden als bedoeld in artikel 80 RVV 1990 op dit punt de voorrang zodanig te regelen dat fietsers voorrang dienen te verlenen aan bestuurders op de Gerstweg</text:p>
                  </text:list-item>
                </text:list>
              </text:list-item>
            </text:list>
            <text:list text:style-name="id1-3-2-2-1-17">
              <text:list-item text:style-override="id1-3-2-2-1-17-1">
                <text:number>XVI.</text:number>
                <text:p text:style-name="al">Tijdelijke bouw in- en uitrit Boekweitweg</text:p>
                <text:p text:style-name="al"/>
                <text:p text:style-name="al">Voor zolang noodzakelijk voor uitvoering van de bouwwerkzaamheden van dit deel van Winkelsteeg, naar verwachting tot 31 december 2029, of zoveel langer of korter dan noodzakelijk is voor de realisatie van dit project</text:p>
                <text:p text:style-name="al"/>
                <text:list text:style-name="id1-3-2-2-1-17-1-6">
                  <text:list-item text:style-override="id1-3-2-2-1-17-1-6-1">
                    <text:number>a.</text:number>
                    <text:p text:style-name="al">door de aanleg van een uitritconstructie als in- en uitrit voor een tijdelijk bouwdepot aan de Boekweitweg te regelen dat bestuurders bij het in- of uitrijden van de uitrit overig verkeer voor moeten laten gaan</text:p>
                  </text:list-item>
                </text:list>
              </text:list-item>
            </text:list>
            <text:p text:style-name="last-al">Een en ander zoals aangegeven op de bij dit besluit behorende situatietekeningen </text:p>
            <text:list text:style-name="id1-3-2-2-1-19">
              <text:list-item text:style-override="id1-3-2-2-1-19-1">
                <text:number>-</text:number>
                <text:p text:style-name="al">NWS-TEK-03369 23-02-2026 totaaloverzicht (blad 01) </text:p>
              </text:list-item>
              <text:list-item text:style-override="id1-3-2-2-1-19-2">
                <text:number>-</text:number>
                <text:p text:style-name="al">NWS-TEK-03370 23-02-2026 totaaloverzicht (blad 02)</text:p>
              </text:list-item>
              <text:list-item text:style-override="id1-3-2-2-1-19-3">
                <text:number>-</text:number>
                <text:p text:style-name="al">NWS-TEK-03231 26-02-2026 rotonde Boekweitweg (blad 02)</text:p>
              </text:list-item>
              <text:list-item text:style-override="id1-3-2-2-1-19-4">
                <text:number>-</text:number>
                <text:p text:style-name="al">NWS-TEK-03232 26-02-2026 rotonde Boekweitweg (blad 03)</text:p>
              </text:list-item>
            </text:list>
            <text:p text:style-name="tekst_bottom"/>
          </text:section>
        </text:section>
        <text:section text:name="regeling-sluiting_id1-3-2-3" text:style-name="regeling-sluiting">
          <text:section text:name="ondertekening_id1-3-2-3-1">
            <text:p><text:span text:style-name="deze">Namens burgemeester en wethouders van Gemeente Nijmegen,</text:span></text:p>
          </text:section>
          <text:section text:name="ondertekening_id1-3-2-3-2">
            <text:p><text:span text:style-name="deze">Afdeling Stadsbeheer, Concernmanager</text:span></text:p>
          </text:section>
          <text:section text:name="ondertekening_id1-3-2-3-3">
            <text:p><text:span text:style-name="deze">Anco Hamming</text:span></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text:p>
          <text:p text:style-name="bezwaarschrift_al">een voorlopige voorziening te treffen. Voor het behandelen van een dergelijk verzoek wordt griffierecht geheven.</text:p>
          <text:p text:style-name="bezwaarschrift_al">
          <draw:frame><draw:text-box><text:section text:name="plaatje_id1-3-2-4-7-1" text:style-name="plaatje">
            <text:p text:style-name="illustratie_id1-3-2-4-7-1-1"><draw:frame draw:style-name="illustratie_id1-3-2-4-7-1-1" text:anchor-type="paragraph" svg:width="153mm" svg:height="192.61350844277672mm"><draw:image xlink:href="Pictures/Schermafbeelding2026-08-12121855ie92d312b-2d66-4bbd-896e-0e9d43f77a70.png" xlink:type="simple"/></draw:frame></text:p>
          </text:section></draw:text-box></draw:frame>
        </text:p>
          <text:p text:style-name="bezwaarschrift_al">
          <draw:frame><draw:text-box><text:section text:name="plaatje_id1-3-2-4-8-1" text:style-name="plaatje">
            <text:p text:style-name="illustratie_id1-3-2-4-8-1-1"><draw:frame draw:style-name="illustratie_id1-3-2-4-8-1-1" text:anchor-type="paragraph" svg:width="153mm" svg:height="220.26641651031892mm"><draw:image xlink:href="Pictures/Schermafbeelding2026-08-12121935i5efdc330-0416-40d1-9c11-dc6d78cb0e5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716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verkeersregime hoofdinfrastructuur - aan Winkelsteeg te Nijmegen</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D260514342</meta:user-defined>
    <meta:user-defined meta:name="OVERHEIDop.verkeersbordcode">A01zb</meta:user-defined>
    <meta:user-defined meta:name="OVERHEIDop.verkeersbordcode">B1</meta:user-defined>
    <meta:user-defined meta:name="OVERHEIDop.verkeersbordcode">B6</meta:user-defined>
    <meta:user-defined meta:name="OVERHEIDop.verkeersbordcode">C1</meta:user-defined>
    <meta:user-defined meta:name="OVERHEIDop.verkeersbordcode">C2</meta:user-defined>
    <meta:user-defined meta:name="OVERHEIDop.verkeersbordcode">D4</meta:user-defined>
    <meta:user-defined meta:name="OVERHEIDop.verkeersbordcode">D5</meta:user-defined>
    <meta:user-defined meta:name="OVERHEIDop.verkeersbordcode">F13</meta:user-defined>
    <meta:user-defined meta:name="OVERHEIDop.verkeersbordcode">G11</meta:user-defined>
    <meta:user-defined meta:name="OVERHEIDop.verkeersbordcode">G12a</meta:user-defined>
    <meta:user-defined meta:name="OVERHEIDop.verkeersbordcode">G12b</meta:user-defined>
    <meta:user-defined meta:name="OVERHEIDop.verkeersbordcode">L2</meta:user-defined>
    <meta:user-defined meta:name="OVERHEIDop.verkeersbordcode">L3</meta:user-defined>
    <dc:language>nl</dc:language>
    <meta:user-defined meta:name="OVERHEIDop.locatietype/OVERHEIDop.gebiedsmarkering">Buurt</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de verkeersregime hoofdinfrastructuur aan Winkelsteeg te Nijmegen</meta:user-defined>
    <meta:user-defined meta:name="DCTERMS.W3CDTF/DCTERMS.available">2026-08-18</meta:user-defined>
    <meta:user-defined meta:name="OVERHEIDop.externeBijlage">Bijlage|exb-2026-28922</meta:user-defined>
    <meta:user-defined meta:name="OVERHEIDop.externeBijlage">Hoofdinfra Winkelsteeg 1|exb-2026-28923</meta:user-defined>
    <meta:user-defined meta:name="OVERHEIDop.externeBijlage">Hoofdinfra Winkelsteeg 2|exb-2026-28924</meta:user-defined>
    <meta:user-defined meta:name="OVERHEIDop.externeBijlage">Rotonde Boekweitweg 1|exb-2026-28925</meta:user-defined>
    <meta:user-defined meta:name="OVERHEIDop.externeBijlage">Rotonde Boekweitweg 2|exb-2026-28926</meta:user-defined>
    <meta:user-defined meta:name="DCTERMS.W3CDTF/OVERHEIDop.jaargang">2026</meta:user-defined>
    <meta:user-defined meta:name="OVERHEIDop.publicationIssue">387161</meta:user-defined>
    <meta:user-defined meta:name="OVERHEIDop.GmbID/DC.identifier">gmb-2026-387161</meta:user-defined>
    <meta:user-defined meta:name="OVERHEIDop.versieInformatie"/>
  </office:meta>
</office:document-meta>
</file>