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 2026-08-10 094243ide186552-5bcc-4675-9ebe-3ddf0a282e1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Publicatie geparkeerd aanhangwagen zonder kenteken, aan de Alberdingk Thijmlaan, Waddinxveen </text:p>
      <text:section text:name="zakelijke-mededeling_id1-3-2" text:style-name="zakelijke-mededeling">
        <text:section text:name="zakelijke-mededeling-tekst_id1-3-2-1" text:style-name="zakelijke-mededeling-tekst">
          <text:section text:name="tekst_id1-3-2-1-1" text:style-name="tekst">
            <text:p text:style-name="common-al">De buitengewoon opsporingsambtenaren van de gemeente Waddinxveen hebben op maandag 6 juli 2026 een aanhanger zonder kenteken aangetroffen aan de Alberdingk Thijmlaan, Waddinxveen. De eigenaar van de aanhanger kan niet worden achterhaald. </text:p>
            <text:p text:style-name="common-al">Het is verboden een aanhangwagen op de openbare weg te parkeren, op grond van artikel 5:6 van de Algemene Plaatselijke Verordening van Waddinxveen. Het is verboden een voertuig dat voor recreatie of anderszins voor andere dan verkeersdoeleinden wordt gebruikt:</text:p>
            <text:list text:style-name="id1-3-2-1-1-3">
              <text:list-item text:style-override="id1-3-2-1-1-3-1">
                <text:number>a.</text:number>
                <text:p text:style-name="al">langer dan op drie achtereenvolgende dagen te plaatsen of te hebben op een door het college aangewezen weg, waar dit naar zijn oordeel buitensporig is met het oog op de verdeling van beschikbare parkeerruimte of schadelijk is voor het uiterlijk aanzien van de gemeente;</text:p>
              </text:list-item>
            </text:list>
            <text:p text:style-name="common-al">Op donderdag 6 augustus 2026 hebben de buitengewoon opsporingsambtenaren een sticker op de aanhangwagen geplakt. Op de sticker staat dat de eigenaar of houder wordt verzocht het voertuig te verwijderen. </text:p>
            <text:p text:style-name="common-al">Wij roepen de eigenaar of houder van de aanhangwagen, binnen twee (2) weken na deze bekendmaking, weg te halen of te laten weghalen. Als dit niet binnen twee (2) weken gebeurt, verwijdert de gemeente de aanhangwagen. De eigenaar of houder kan de aanhangwagen tegen betaling van de gemaakte kosten binnen maximaal dertien (13) weken ophalen bij het bedrijf Regio Berging Leiden. Na deze dertien (13) weken wordt het voertuig verkocht of vernietigd. </text:p>
            <text:p text:style-name="common-al">De termijn van dertien (13) weken geldt niet als duidelijk is dat de waarde van de aanhangwagen lager is dan de kosten voor opslag; in dat geval geldt een minimale bewaartermijn van twee weken. </text:p>
            <text:p text:style-name="common-al">De eigenaar of houder van het voertuig kan contact opnemen met de gemeente Waddinxveen, team Veiligheid, via telefoonnummer 14 0182.</text:p>
            <text:p text:style-name="last-al">
            <draw:frame><draw:text-box><text:section text:name="plaatje_id1-3-2-1-1-8-1" text:style-name="plaatje">
              <text:p text:style-name="illustratie_id1-3-2-1-1-8-1-1"><draw:frame draw:style-name="illustratie_id1-3-2-1-1-8-1-1" text:anchor-type="paragraph" svg:width="150mm" svg:height="94mm"><draw:image xlink:href="Pictures/Schermafbeelding 2026-08-10 094243ide186552-5bcc-4675-9ebe-3ddf0a282e19.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71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ddinxveen</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Publicatie geparkeerd aanhangwagen zonder kenteken, aan de Alberdingk Thijmlaan, Waddinxveen</meta:user-defined>
    <meta:user-defined meta:name="DCTERMS.W3CDTF/DCTERMS.available">2026-08-19</meta:user-defined>
    <meta:user-defined meta:name="DCTERMS.W3CDTF/OVERHEIDop.jaargang">2026</meta:user-defined>
    <meta:user-defined meta:name="OVERHEIDop.publicationIssue">387160</meta:user-defined>
    <meta:user-defined meta:name="OVERHEIDop.GmbID/DC.identifier">gmb-2026-387160</meta:user-defined>
    <meta:user-defined meta:name="OVERHEIDop.versieInformatie"/>
  </office:meta>
</office:document-meta>
</file>