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30346927i6b5d0da7-d8f1-495a-9b9e-3b38b6f1b24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wijzigen kenteken gehandicaptenparkeerplaats, Zaandammerplein 125-130</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Zaandammerplein 125-130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Zaandammerplein 125-130 (parkeervaknummer 120045489515)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84.67924528301886mm"><draw:image xlink:href="Pictures/Afbeelding230346927i6b5d0da7-d8f1-495a-9b9e-3b38b6f1b24c.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15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5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5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Zaandammerplein 125-130 - Zaandammerplein 125-13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Zaandammerplein 125-130</meta:user-defined>
    <meta:user-defined meta:name="OVERHEIDop.verkeersbordcode">E6</meta:user-defined>
    <dc:language>nl</dc:language>
    <meta:user-defined meta:name="OVERHEIDop.locatietype/OVERHEIDop.gebiedsmarkering">Adres</meta:user-defined>
    <meta:user-defined meta:name="DC.title">Amsterdam West, verkeersbesluit wijzigen kenteken gehandicaptenparkeerplaats, Zaandammerplein 125-130</meta:user-defined>
    <meta:user-defined meta:name="DCTERMS.W3CDTF/DCTERMS.available">2026-08-14</meta:user-defined>
    <meta:user-defined meta:name="DCTERMS.W3CDTF/OVERHEIDop.jaargang">2026</meta:user-defined>
    <meta:user-defined meta:name="OVERHEIDop.publicationIssue">387159</meta:user-defined>
    <meta:user-defined meta:name="OVERHEIDop.GmbID/DC.identifier">gmb-2026-387159</meta:user-defined>
    <meta:user-defined meta:name="OVERHEIDop.versieInformatie"/>
  </office:meta>
</office:document-meta>
</file>