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Slotlaan 2a, 1871BD Schoorl, het verbreden van de uitweg, datum ontvangst 3 augustus 2026 (Z2026-000068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71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6879</meta:user-defined>
    <meta:user-defined meta:name="DCTERMS.abstract">Slotlaan 2a, 1871BD Schoorl, het verbreden van de uitweg, datum ontvangst 3 augustus 2026 (Z2026-00006879)</meta:user-defined>
    <dc:language>nl</dc:language>
    <meta:user-defined meta:name="OVERHEIDop.locatietype/OVERHEIDop.gebiedsmarkering">Punt</meta:user-defined>
    <meta:user-defined meta:name="OVERHEIDop.locatietype/OVERHEIDop.gebiedsmarkering">Vlak</meta:user-defined>
    <meta:user-defined meta:name="DC.title">Gemeente Bergen, ontvangen aanvraag omgevingsvergunning, Slotlaan 2a, 1871BD Schoorl, het verbreden van de uitweg, datum ontvangst 3 augustus 2026 (Z2026-00006879)</meta:user-defined>
    <meta:user-defined meta:name="DCTERMS.W3CDTF/DCTERMS.available">2026-08-14</meta:user-defined>
    <meta:user-defined meta:name="DCTERMS.W3CDTF/OVERHEIDop.jaargang">2026</meta:user-defined>
    <meta:user-defined meta:name="OVERHEIDop.publicationIssue">387156</meta:user-defined>
    <meta:user-defined meta:name="OVERHEIDop.GmbID/DC.identifier">gmb-2026-387156</meta:user-defined>
    <meta:user-defined meta:name="OVERHEIDop.versieInformatie"/>
  </office:meta>
</office:document-meta>
</file>