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interne verbouwing: nieuwe trapgat en dichten van oude trapgat, Chamonixlaan 79 5627K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7175 </text:p>
            <text:p text:style-name="common-al"> Omschrijving: interne verbouwing: nieuwe trapgat en dichten van oude trapgat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Chamonixlaan 79 5627KB Eindhoven</text:p>
              </text:list-item>
            </text:list>
            <text:p text:style-name="common-al"> Soort aanvraag: Bouwactiviteit (ruimtelijk deel) </text:p>
            <text:p text:style-name="common-al"> Datum binnenkomst: 22-07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14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175</meta:user-defined>
    <meta:user-defined meta:name="DCTERMS.abstract">interne verbouwing: nieuwe trapgat en dichten van oude trapga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: interne verbouwing: nieuwe trapgat en dichten van oude trapgat, Chamonixlaan 79 5627KB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49</meta:user-defined>
    <meta:user-defined meta:name="OVERHEIDop.GmbID/DC.identifier">gmb-2026-387149</meta:user-defined>
    <meta:user-defined meta:name="OVERHEIDop.versieInformatie"/>
  </office:meta>
</office:document-meta>
</file>