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De Watergang 1 en 3 7671SV Vriezenveen, realiseren van een verbindingsbrug tussen 2 panden, ontvangen op 11-08-2026, zaaknummer TR-Z2026-0017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technisch), Bouwactiviteit (omgevingsplan)</text:p>
            <text:p text:style-name="common-al">
            <text:span text:style-name="nadrukvet">Waar:</text:span> De Watergang 1 en 3 7671SV Vriezenveen</text:p>
            <text:p text:style-name="common-al">
            <text:span text:style-name="nadrukvet">Project:</text:span> realiseren van een verbindingsbrug tussen 2 panden</text:p>
            <text:p text:style-name="common-al">
            <text:span text:style-name="nadrukvet">Ingekomen:</text:span> 11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71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720</meta:user-defined>
    <meta:user-defined meta:name="DCTERMS.abstract">realiseren van een verbindingsbrug tussen 2 psn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De Watergang 1 en 3 7671SV Vriezenveen, realiseren van een verbindingsbrug tussen 2 panden, ontvangen op 11-08-2026, zaaknummer TR-Z2026-00172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144</meta:user-defined>
    <meta:user-defined meta:name="OVERHEIDop.GmbID/DC.identifier">gmb-2026-387144</meta:user-defined>
    <meta:user-defined meta:name="OVERHEIDop.versieInformatie"/>
  </office:meta>
</office:document-meta>
</file>