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Verlenging beslistermijn Omgevingsvergunning, het vervangen van het uithangbord en schilderen van de gevel, Ketelstraat 2 te Arn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1058</text:p>
            <text:p text:style-name="common-al">Omschrijving: het vervangen van het uithangbord en schilderen van de gevel</text:p>
            <text:p text:style-name="common-al">Adres: Ketelstraat 2 te Arnhem</text:p>
            <text:p text:style-name="common-al">Activiteiten: Bouwactiviteit (omgevingsplan), Handelsreclame maken of voeren, Activiteit die betrekking heeft op een gemeentelijk monument</text:p>
            <text:p text:style-name="common-al">Besluit: Verlenging beslistermijn</text:p>
            <text:p text:style-name="common-al">Datum ondertekening: 06-08-2026</text:p>
            <text:p text:style-name="last-al">Datum verzending: 06-08-2026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8714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4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4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Arnhem - Verlenging beslistermijn Omgevingsvergunning, het vervangen van het uithangbord en schilderen van de gevel, Ketelstraat 2 te Arnhe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43</meta:user-defined>
    <meta:user-defined meta:name="OVERHEIDop.GmbID/DC.identifier">gmb-2026-387143</meta:user-defined>
    <meta:user-defined meta:name="OVERHEIDop.versieInformatie"/>
  </office:meta>
</office:document-meta>
</file>