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verleend voor een Jaarstandplaats aan Markt 1, 8161CL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een standplaatsvergunning verleend. Het college geeft hiermee toestemming voor een Jaarstandplaats aan Markt 1, 8161CL Epe .</text:p>
            <text:p text:style-name="common-al">Datum besluit: 09-09-2026</text:p>
            <text:p text:style-name="common-al">Zaaknummer: 1436827</text:p>
            <text:p text:style-name="common-al">Branche: Detailhandel in wild en gevogelte</text:p>
            <text:p text:style-name="common-al">Periode: onbepaald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Vermeld daarbij het zaaknummer. </text:p>
            <text:p text:style-name="common-al">
            <text:span text:style-name="nadrukvet">Bent u het niet eens met de vergunning?</text:span>
          </text:p>
            <text:p text:style-name="common-al">U kunt het college van burgemeester en wethouders binnen zes weken na de datum van het besluit laten weten dat u het niet eens bent met de vergunning. Dit heet bezwaar maken. U kunt bezwaar maken als de vergunning tegen uw belangen ingaat.</text:p>
            <text:p text:style-name="common-al">U kunt uw bezwaarschrift online (met uw DigiD) indienen via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roep heeft ingediend bij de rechtbank. Een voorlopige voorziening kunt u online (met DigiD) vragen via <text:a xlink:href="https://mijn.rechtspraak.nl/" xlink:type="simple">https://mijn.rechtspraak.nl</text:a>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871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1439416</meta:user-defined>
    <meta:user-defined meta:name="DCTERMS.abstract">Bekendmaking van Gemeente Epe</meta:user-defined>
    <dc:language>nl</dc:language>
    <meta:user-defined meta:name="OVERHEIDop.locatietype/OVERHEIDop.gebiedsmarkering">Adres</meta:user-defined>
    <meta:user-defined meta:name="DC.title">Standplaatsvergunning verleend voor een Jaarstandplaats aan Markt 1, 8161CL Ep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42</meta:user-defined>
    <meta:user-defined meta:name="OVERHEIDop.GmbID/DC.identifier">gmb-2026-387142</meta:user-defined>
    <meta:user-defined meta:name="OVERHEIDop.versieInformatie"/>
  </office:meta>
</office:document-meta>
</file>